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4b0edcc6860c7e212f0f90680cde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temps"/><text:bookmark-start text:name="__RefHeading___tutoriels_de_parametrage_du_module_temps_1"/><text:bookmark-start text:name="tutoriels_de_parametrage_du_module_temps"/>Tutoriels de paramétrage du module "temps"<text:bookmark-end text:name="__RefHeading___tutoriels_de_parametrage_du_module_temps_1"/><text:bookmark-end text:name="tutoriels_de_parametrage_du_module_temp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param_temps:creer_une_grille_horaire" text:style-name="Internet_20_link" text:visited-style-name="Visited_20_Internet_20_Link">AR - Comment créer une grille horaires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3.175cm" style:rel-width="100%" svg:height="3.1485416666667cm" style:rel-height="scale"><draw:image xlink:href="Pictures/264b0edcc6860c7e212f0f90680cde78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3::06:33</meta:creation-date>
    <dc:creator>Generated</dc:creator>
    <dc:date>2026-09-04T13::06:33</dc:date>
    <dc:language>en-US</dc:language>
    <meta:editing-cycles>1</meta:editing-cycles>
    <meta:editing-duration>PT0S</meta:editing-duration>
    <dc:title>param_temps</dc:title>
  </office:meta>
</office:document-meta>
</file>