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27a1fb3a80c1b5c8fdf5a2e9230f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notes_de_frais"/><text:bookmark-start text:name="__RefHeading___tutoriels_de_parametrage_du_module_notes_de_frais_1"/><text:bookmark-start text:name="tutoriels_de_parametrage_du_module_notes_de_frais"/>Tutoriels de paramétrage du module "Notes de frais"<text:bookmark-end text:name="__RefHeading___tutoriels_de_parametrage_du_module_notes_de_frais_1"/><text:bookmark-end text:name="tutoriels_de_parametrage_du_module_notes_de_frai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administrateur_2"/><text:bookmark-start text:name="l_administrateur"/>1. L'administrateur :<text:bookmark-end text:name="__RefHeading___l_administrateur_2"/><text:bookmark-end text:name="l_administr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ndf:parametrer_un_compte_de_tva" text:style-name="Internet_20_link" text:visited-style-name="Visited_20_Internet_20_Link">AR - Comment paramétrer un compte de TVA ?</text:a></text:p>
              </text:list-item>
              <text:list-item>
                <text:p text:style-name="List_20_1_Content"> <text:a xlink:type="simple" xlink:href="https://cnrs-manuels.ohris.info/doku.php/param_ndf:parametrer_un_compte_de_charges" text:style-name="Internet_20_link" text:visited-style-name="Visited_20_Internet_20_Link">AR - Comment paramétrer un compte de charges ?</text:a></text:p>
              </text:list-item>
              <text:list-item>
                <text:p text:style-name="List_20_1_Content"> <text:a xlink:type="simple" xlink:href="https://cnrs-manuels.ohris.info/doku.php/param_ndf:parametrer_un_bareme_kilometrique" text:style-name="Internet_20_link" text:visited-style-name="Visited_20_Internet_20_Link">AR - Comment paramétrer un barème kilométriques ?</text:a></text:p>
              </text:list-item>
              <text:list-item>
                <text:p text:style-name="List_20_1_Content"> <text:a xlink:type="simple" xlink:href="https://cnrs-manuels.ohris.info/doku.php/param_ndf:parametrer_creer_une_nature_de_frais_simple" text:style-name="Internet_20_link" text:visited-style-name="Visited_20_Internet_20_Link">AR - Comment créer une nature de frais simple ?</text:a></text:p>
              </text:list-item>
              <text:list-item>
                <text:p text:style-name="List_20_1_Content"> <text:a xlink:type="simple" xlink:href="https://cnrs-manuels.ohris.info/doku.php/param_ndf:parametrer_un_plafond_pour_une_depense" text:style-name="Internet_20_link" text:visited-style-name="Visited_20_Internet_20_Link">EC - Comment paramétrer une règle ou un plafond de dépense ?</text:a></text:p>
              </text:list-item>
              <text:list-item>
                <text:p text:style-name="List_20_1_Content"> <text:a xlink:type="simple" xlink:href="https://cnrs-manuels.ohris.info/doku.php/param_ndf:comment_activer_la_dematerialisation_des_justificatifs" text:style-name="Internet_20_link" text:visited-style-name="Visited_20_Internet_20_Link">AC - Comment activer la dématérialisation des justificatifs à valeur légale ?</text:a></text:p>
              </text:list-item>
              <text:list-item>
                <text:p text:style-name="List_20_1_Content"> <text:a xlink:type="simple" xlink:href="https://cnrs-manuels.ohris.info/doku.php/param_ndf:parametrer_detection_ocr_automatique" text:style-name="Internet_20_link" text:visited-style-name="Visited_20_Internet_20_Link">Comment personnaliser la détection automatique des natures de frais via OCR ?</text:a></text:p>
              </text:list-item>
              <text:list-item>
                <text:p text:style-name="List_20_1_Content_Last"> <text:a xlink:type="simple" xlink:href="https://cnrs-manuels.ohris.info/doku.php/param_ndf:parametrer_nouvelle_devise" text:style-name="Internet_20_link" text:visited-style-name="Visited_20_Internet_20_Link">AR - Comment activer la gestion d'une nouvelle devise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6.35cm" style:rel-width="100%" svg:height="6.3235416666667cm" style:rel-height="scale"><draw:image xlink:href="Pictures/7127a1fb3a80c1b5c8fdf5a2e9230fbe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6:54</meta:creation-date>
    <dc:creator>Generated</dc:creator>
    <dc:date>2026-09-05T07::36:54</dc:date>
    <dc:language>en-US</dc:language>
    <meta:editing-cycles>1</meta:editing-cycles>
    <meta:editing-duration>PT0S</meta:editing-duration>
    <dc:title>param_notes_de_frais</dc:title>
  </office:meta>
</office:document-meta>
</file>