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bf2c4348fa3110f7b843fb9732c91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"/><text:bookmark-start text:name="__RefHeading___tutoriels_de_parametrage_du_module_conges_1"/><text:bookmark-start text:name="tutoriels_de_parametrage_du_module_conges"/>Tutoriels de paramétrage du module "congés"<text:bookmark-end text:name="__RefHeading___tutoriels_de_parametrage_du_module_conges_1"/><text:bookmark-end text:name="tutoriels_de_parametrage_du_module_cong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administrateur_2"/><text:bookmark-start text:name="l_administrateur"/>1. L'administrateur :<text:bookmark-end text:name="__RefHeading___l_administrateur_2"/><text:bookmark-end text:name="l_administrateur"/></text:h>
            <text:h text:style-name="Heading_20_3" text:outline-level="3"><text:bookmark-start text:name="__RefHeading___les_parametres_generaux_3"/><text:bookmark-start text:name="les_parametres_generaux"/>1.1. Les paramètres généraux :<text:bookmark-end text:name="__RefHeading___les_parametres_generaux_3"/><text:bookmark-end text:name="les_parametres_generaux"/></text:h>
            <text:list text:style-name="List_20_1" text:continue-numbering="false">
              <text:list-item>
                <text:p text:style-name="List_20_1_Content_First"> <text:a xlink:type="simple" xlink:href="https://cnrs-manuels.ohris.info/doku.php/param_conges:parametrage_du_wokflow" text:style-name="Internet_20_link" text:visited-style-name="Visited_20_Internet_20_Link">AR - Comment personnaliser le workflow de validation ?</text:a>   </text:p>
              </text:list-item>
              <text:list-item>
                <text:p text:style-name="List_20_1_Content"> <text:a xlink:type="simple" xlink:href="https://cnrs-manuels.ohris.info/doku.php/param_conges:activee_et_parametrer_les_emails" text:style-name="Internet_20_link" text:visited-style-name="Visited_20_Internet_20_Link">AR - Comment activer et paramétrer les E-mails ?</text:a> </text:p>
              </text:list-item>
              <text:list-item>
                <text:p text:style-name="List_20_1_Content"> <text:a xlink:type="simple" xlink:href="https://cnrs-manuels.ohris.info/doku.php/param_conges:personnaliser_affichage_du_planning" text:style-name="Internet_20_link" text:visited-style-name="Visited_20_Internet_20_Link">AR Comment personnaliser l'affichage du planning ?</text:a></text:p>
              </text:list-item>
              <text:list-item>
                <text:p text:style-name="List_20_1_Content_Last"> <text:a xlink:type="simple" xlink:href="https://cnrs-manuels.ohris.info/doku.php/param_conges:personnaliser_affichage_compteurs" text:style-name="Internet_20_link" text:visited-style-name="Visited_20_Internet_20_Link">AR Comment personnaliser l'affichage du tableau des compteurs ?</text:a></text:p>
              </text:list-item>
            </text:list>
            <text:h text:style-name="Heading_20_3" text:outline-level="3"><text:bookmark-start text:name="__RefHeading___les_motifs_d_absence_4"/><text:bookmark-start text:name="les_motifs_d_absence"/>1.2. Les motifs d'absence :<text:bookmark-end text:name="__RefHeading___les_motifs_d_absence_4"/><text:bookmark-end text:name="les_motifs_d_absence"/></text:h>
            <text:list text:style-name="List_20_1" text:continue-numbering="false">
              <text:list-item>
                <text:p text:style-name="List_20_1_Content_First"> <text:a xlink:type="simple" xlink:href="https://cnrs-manuels.ohris.info/doku.php/param_conges:comment_creer_une_absence_simple" text:style-name="Internet_20_link" text:visited-style-name="Visited_20_Internet_20_Link">AR Comment créer un motif d'absence simple + contrôle lors du dépôt ?</text:a></text:p>
              </text:list-item>
              <text:list-item>
                <text:p text:style-name="List_20_1_Content"> <text:a xlink:type="simple" xlink:href="https://cnrs-manuels.ohris.info/doku.php/param_conges:comment_creer_une_absence_avec_acquisition_mensuelle" text:style-name="Internet_20_link" text:visited-style-name="Visited_20_Internet_20_Link">AR Comment créer un motif d'absence avec une acquisition mensuelle + contrôle lors du dépôt (ex. congés payés) ? </text:a></text:p>
              </text:list-item>
              <text:list-item>
                <text:p text:style-name="List_20_1_Content"> <text:a xlink:type="simple" xlink:href="https://cnrs-manuels.ohris.info/doku.php/param_conges:comment_creer_une_absence_avec_acquisition_annuelle" text:style-name="Internet_20_link" text:visited-style-name="Visited_20_Internet_20_Link">AC Comment créer un motif d'absence avec une acquisition annuelle + contrôle lors du dépôt (ex. RTT) ? </text:a></text:p>
              </text:list-item>
              <text:list-item>
                <text:p text:style-name="List_20_1_Content_Last"> <text:a xlink:type="simple" xlink:href="https://cnrs-manuels.ohris.info/doku.php/param_conges:comment_renouveler_une_absence_periode_suivante" text:style-name="Internet_20_link" text:visited-style-name="Visited_20_Internet_20_Link">AR Comment renouveler un motif d'absence avec acquisition pour la période suivante ?</text:a></text:p>
              </text:list-item>
            </text:list>
            <text:h text:style-name="Heading_20_3" text:outline-level="3"><text:bookmark-start text:name="__RefHeading___les_fonctionnalites_avancees_5"/><text:bookmark-start text:name="les_fonctionnalites_avancees"/>1.3. Les fonctionnalités avancées :<text:bookmark-end text:name="__RefHeading___les_fonctionnalites_avancees_5"/><text:bookmark-end text:name="les_fonctionnalites_avancees"/></text:h>
            <text:list text:style-name="List_20_1" text:continue-numbering="false">
              <text:list-item>
                <text:p text:style-name="List_20_1_Content_First"> <text:a xlink:type="simple" xlink:href="https://cnrs-manuels.ohris.info/doku.php/param_conges:comment_activer_la_renonciation_au_fractionnement" text:style-name="Internet_20_link" text:visited-style-name="Visited_20_Internet_20_Link">AR - Comment activer la renonciation au fractionnement ?</text:a></text:p>
              </text:list-item>
              <text:list-item>
                <text:p text:style-name="List_20_1_Content"> <text:a xlink:type="simple" xlink:href="https://cnrs-manuels.ohris.info/doku.php/param_conges:comment_activer_la_fonction_don_de_jour" text:style-name="Internet_20_link" text:visited-style-name="Visited_20_Internet_20_Link">AR - Comment activer la fonctionnalité don de jour ?</text:a></text:p>
              </text:list-item>
              <text:list-item>
                <text:p text:style-name="List_20_1_Content"> <text:a xlink:type="simple" xlink:href="https://cnrs-manuels.ohris.info/doku.php/param_conges:comment_activer_la_gestion_garde_d_enfants" text:style-name="Internet_20_link" text:visited-style-name="Visited_20_Internet_20_Link">AR - Comment activer la gestion des jours Garde d'enfants ?</text:a></text:p>
              </text:list-item>
              <text:list-item>
                <text:p text:style-name="List_20_1_Content_Last"> <text:a xlink:type="simple" xlink:href="https://cnrs-manuels.ohris.info/doku.php/param_conges:comment_activer_la_gestion_du_teletravail" text:style-name="Internet_20_link" text:visited-style-name="Visited_20_Internet_20_Link">AR - Comment activer la fonctionnalité de gestion du télétravail ?</text:a></text:p>
              </text:list-item>
            </text:list>
            <text:h text:style-name="Heading_20_3" text:outline-level="3"><text:bookmark-start text:name="__RefHeading___les_imports_6"/><text:bookmark-start text:name="les_imports"/>1.4. Les imports :<text:bookmark-end text:name="__RefHeading___les_imports_6"/><text:bookmark-end text:name="les_imports"/></text:h>
            <text:list text:style-name="List_20_1" text:continue-numbering="false">
              <text:list-item>
                <text:p text:style-name="List_20_1_Content_First"> <text:a xlink:type="simple" xlink:href="https://cnrs-manuels.ohris.info/doku.php/param_conges:import_des_compteurs" text:style-name="Internet_20_link" text:visited-style-name="Visited_20_Internet_20_Link">AR - Comment reprendre l'historique des compteurs et/ou importer mensuellement les acquisition ?</text:a></text:p>
              </text:list-item>
              <text:list-item>
                <text:p text:style-name="List_20_1_Content_Last"> <text:a xlink:type="simple" xlink:href="https://cnrs-manuels.ohris.info/doku.php/param_conges:import_des_absences" text:style-name="Internet_20_link" text:visited-style-name="Visited_20_Internet_20_Link">AR - Comment importer l'historique des absences avant le démarrage d'oHRis ?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3.175cm" style:rel-width="100%" svg:height="3.1485416666667cm" style:rel-height="scale"><draw:image xlink:href="Pictures/0bf2c4348fa3110f7b843fb9732c910c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7:11</meta:creation-date>
    <dc:creator>Generated</dc:creator>
    <dc:date>2026-09-05T07::37:11</dc:date>
    <dc:language>en-US</dc:language>
    <meta:editing-cycles>1</meta:editing-cycles>
    <meta:editing-duration>PT0S</meta:editing-duration>
    <dc:title>param_conges</dc:title>
  </office:meta>
</office:document-meta>
</file>