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a3018557d6c7edb714e486dd378a3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ram_conges:personnaliser_affichage_du_planning"/><text:bookmark-start text:name="__RefHeading___comment_personnaliser_l_affichage_du_planning_1"/><text:bookmark-start text:name="comment_personnaliser_l_affichage_du_planning"/>Comment personnaliser l'affichage du planning ?<text:bookmark-end text:name="__RefHeading___comment_personnaliser_l_affichage_du_planning_1"/><text:bookmark-end text:name="comment_personnaliser_l_affichage_du_planning"/></text:h>
      <text:p text:style-name="Text_20_body">En tant qu'administrateur vous avez la possibilité de déterminer quels profils peuvent consulter les plannings collectifs des services.</text:p>
      <text:line-break/>
      <text:p text:style-name="Text_20_body"><text:span text:style-name="Strong_20_Emphasis">1.</text:span>“<text:span text:style-name="Strong_20_Emphasis">Paramétrages</text:span>”<text:line-break/><text:span text:style-name="Strong_20_Emphasis">2.</text:span>“<text:span text:style-name="Strong_20_Emphasis">Absences</text:span>”“<text:span text:style-name="Strong_20_Emphasis">Paramètres</text:span>”<text:line-break/></text:p>
      <text:p text:style-name="Text_20_body">Vous accédez alors à un formulaire dans lequel vous pouvez paramétrer l'accessibilité des plannings.</text:p>
      <text:line-break/>
      <text:p text:style-name="Text_20_body"><text:span text:style-name="Strong_20_Emphasis">3.</text:span>“”<text:line-break/><text:line-break/><text:line-break/><text:span text:style-name="Strong_20_Emphasis">4.</text:span>“<text:span text:style-name="Strong_20_Emphasis">Valider</text:span>”<text:line-break/></text:p>
      <text:p text:style-name="Text_20_body"><draw:frame draw:style-name="PluginODTAutoStyle_Frame_1_text_frame" draw:name="Frame1" text:anchor-type="paragraph" svg:width="385.512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orsqu'un utilisateur dispose d'un profil qui est autorisé à accéder aux motifs d'absences déposées dans l'écran “Planning”, il pourra consulter le motif d'absence d'un membre de son équipe par exemple en se rendant dans cet écran Planning, puis en positionnant sa souris sur l'absence concernée.
Une popup contenant le motif d'absence s'ouvrira.</text:p><text:p text:style-name="Text_20_body"><draw:frame draw:style-name="medialeft" draw:name="0" text:anchor-type="paragraph" draw:z-index="0" svg:width="15.875cm" svg:height="8.2853585657371cm"><draw:image xlink:href="Pictures/8a3018557d6c7edb714e486dd378a31a.png" xlink:type="simple" xlink:show="embed" xlink:actuate="onLoad"/></draw:frame></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top="0" fo:margin-right="auto" fo:margin-bottom="18pt" fo:margin-left="auto" style:rel-width="100%" style:width="385.512pt"/>
    </style:style>
    <style:style style:name="odt_auto_style_table_column_1_1" style:family="table-column">
      <style:table-column-properties style:column-width="385.512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06T09::59:08</meta:creation-date>
    <dc:creator>Generated</dc:creator>
    <dc:date>2026-09-06T09::59:08</dc:date>
    <dc:language>en-US</dc:language>
    <meta:editing-cycles>1</meta:editing-cycles>
    <meta:editing-duration>PT0S</meta:editing-duration>
    <dc:title>param_conges:personnaliser_affichage_du_planning</dc:title>
  </office:meta>
</office:document-meta>
</file>