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c9347bc3a1cf155bd619affcbcfc91.png"/>
  <manifest:file-entry manifest:media-type="image/png" manifest:full-path="Pictures/039fecc8865a2e8eb107d02f71afdb61.png"/>
  <manifest:file-entry manifest:media-type="image/png" manifest:full-path="Pictures/b7b312ceaba9a43d58471e8739e55ebb.png"/>
  <manifest:file-entry manifest:media-type="image/png" manifest:full-path="Pictures/642243715a456d8ddc6472ed5b2d85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:personnaliser_affichage_compteurs"/><text:bookmark-start text:name="__RefHeading___comment_personnaliser_l_affichage_du_tableau_des_compteurs_1"/><text:bookmark-start text:name="comment_personnaliser_l_affichage_du_tableau_des_compteurs"/>Comment personnaliser l'affichage du tableau des compteurs ?<text:bookmark-end text:name="__RefHeading___comment_personnaliser_l_affichage_du_tableau_des_compteurs_1"/><text:bookmark-end text:name="comment_personnaliser_l_affichage_du_tableau_des_compteurs"/></text:h>
      <text:p text:style-name="Text_20_body">En tant qu'administrateur, vous avez la possibilité de déterminer le niveau d'informations liées aux compteurs accessibles aux utilisateurs.</text:p>
      <text:line-break/>
      <text:p text:style-name="Text_20_body"><text:span text:style-name="Strong_20_Emphasis">1.</text:span>“<text:span text:style-name="Strong_20_Emphasis">Paramétrages</text:span>”<text:line-break/><text:span text:style-name="Strong_20_Emphasis">2.</text:span>“<text:span text:style-name="Strong_20_Emphasis">Absences</text:span>”“<text:span text:style-name="Strong_20_Emphasis">Paramètres</text:span>”<text:line-break/></text:p>
      <text:p text:style-name="Text_20_body">Vous accédez alors à un formulaire où vous pouvez paramétrer un certain nombre de choses, dont l'affichage des compteurs pour les utilisateurs.</text:p>
      <text:line-break/>
      <text:p text:style-name="Text_20_body"><text:span text:style-name="Strong_20_Emphasis">3.</text:span>“<text:span text:style-name="Strong_20_Emphasis">oui</text:span>”“<text:span text:style-name="Strong_20_Emphasis">non</text:span>”<text:line-break/><text:span text:style-name="Strong_20_Emphasis">4.</text:span>“<text:span text:style-name="Strong_20_Emphasis">Valider</text:span>”<text:line-break/></text:p>
      <text:p text:style-name="Text_20_body">Détail des trois paramétrages possibles relatifs au niveau d'informations accessibles par vos collaborateurs :</text:p>
      <text:list text:style-name="List_20_1" text:continue-numbering="false">
        <text:list-item>
          <text:p text:style-name="LastListParagraph_List_20_1_Content_First"> <text:span text:style-name="Strong_20_Emphasis">Activer les informations liées aux compteurs</text:span> :</text:p>
        </text:list-item>
      </text:list>
      <text:p text:style-name="Text_20_body">Lors du paramétrage du compteur, vous avez la possible d'intégrer un message d'informations que l'utilisateur peut consulter depuis son tableau de compteurs :</text:p>
      <text:p text:style-name="Text_20_body"><draw:frame draw:style-name="mediacenter" draw:name="0" text:anchor-type="paragraph" draw:z-index="0" svg:width="52.810833333333cm" style:rel-width="100%" svg:height="6.9320833333333cm" style:rel-height="scale"><draw:image xlink:href="Pictures/23c9347bc3a1cf155bd619affcbcfc9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Activer l'accès à l'historique des compteurs pour les utilisateurs</text:span> :</text:p>
        </text:list-item>
      </text:list>
      <text:p text:style-name="Text_20_body">Lorsque les crédits ou les valeurs de régulation des compteurs sont mis à jour, ces actions sont enregistrées. L'historique est visible par les utilisateurs via la petite loupe depuis le tableau des compteurs.</text:p>
      <text:p text:style-name="Text_20_body"><draw:frame draw:style-name="mediacenter" draw:name="1" text:anchor-type="paragraph" draw:z-index="1" svg:width="53.075416666667cm" style:rel-width="100%" svg:height="6.588125cm" style:rel-height="scale"><draw:image xlink:href="Pictures/039fecc8865a2e8eb107d02f71afdb6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 Accès au détail des absences impactant le solde</text:span> : </text:p>
        </text:list-item>
      </text:list>
      <text:p text:style-name="Text_20_body">Les utilisateurs peuvent consulter l'ensemble des absences depuis le tableau des compteurs en cliquant sur la petite loupe en face du compteur.</text:p>
      <text:p text:style-name="Text_20_body"><draw:frame draw:style-name="mediacenter" draw:name="2" text:anchor-type="paragraph" draw:z-index="2" svg:width="53.075416666667cm" style:rel-width="100%" svg:height="6.588125cm" style:rel-height="scale"><draw:image xlink:href="Pictures/b7b312ceaba9a43d58471e8739e55ebb.png" xlink:type="simple" xlink:show="embed" xlink:actuate="onLoad"/></draw:frame></text:p>
      <text:p text:style-name="Text_20_body"><draw:frame draw:style-name="medialeft" draw:name="3" text:anchor-type="paragraph" draw:z-index="3" svg:width="15.875cm" svg:height="7.1792910447761cm"><draw:image xlink:href="Pictures/642243715a456d8ddc6472ed5b2d851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8:33</meta:creation-date>
    <dc:creator>Generated</dc:creator>
    <dc:date>2026-09-06T09::58:33</dc:date>
    <dc:language>en-US</dc:language>
    <meta:editing-cycles>1</meta:editing-cycles>
    <meta:editing-duration>PT0S</meta:editing-duration>
    <dc:title>param_conges:personnaliser_affichage_compteurs</dc:title>
  </office:meta>
</office:document-meta>
</file>