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eee4701f3d4f98b6909e890b805010.svg"/>
  <manifest:file-entry manifest:media-type="image/jpeg" manifest:full-path="Pictures/ad9a48699d9b3281bb8d916a8e50c1f5.jpg"/>
  <manifest:file-entry manifest:media-type="image/jpeg" manifest:full-path="Pictures/8e6736ad5de35cb2ca2a87f97586534b.jpg"/>
  <manifest:file-entry manifest:media-type="image/svg+xml" manifest:full-path="Pictures/e38a0dbb3344dbed23db54e392c4d76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top="0" fo:margin-right="auto" fo:margin-bottom="18pt" fo:margin-left="auto" style:rel-width="100%" style:width="385.512pt"/>
    </style:style>
    <style:style style:name="odt_auto_style_table_column_2_1" style:family="table-column">
      <style:table-column-properties style:column-width="385.512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m_conges:comment_activer_la_gestion_du_teletravail"/><text:bookmark-start text:name="__RefHeading___comment_activer_la_gestion_du_teletravail_1"/><text:bookmark-start text:name="comment_activer_la_gestion_du_teletravail"/>Comment activer la gestion du télétravail ?<text:bookmark-end text:name="__RefHeading___comment_activer_la_gestion_du_teletravail_1"/><text:bookmark-end text:name="comment_activer_la_gestion_du_teletravail"/></text:h>
      <text:h text:style-name="Heading_20_2" text:outline-level="2"><text:bookmark-start text:name="__RefHeading___etape_1activez_la_fonctionnalite_2"/><text:bookmark-start text:name="etape_1activez_la_fonctionnalite"/>Etape 1 : Activez la fonctionnalité<text:bookmark-end text:name="__RefHeading___etape_1activez_la_fonctionnalite_2"/><text:bookmark-end text:name="etape_1activez_la_fonctionnalite"/></text:h>
      <text:p text:style-name="Text_20_body"><text:span text:style-name="Strong_20_Emphasis">1.</text:span> Rendez vous dans “<text:span text:style-name="Strong_20_Emphasis">paramétrage</text:span>”. <text:line-break/></text:p>
      <text:p text:style-name="Text_20_body"><text:span text:style-name="Strong_20_Emphasis">2.</text:span>“<text:span text:style-name="Strong_20_Emphasis">général</text:span>”<text:line-break/><text:span text:style-name="Strong_20_Emphasis">3.</text:span>“<text:span text:style-name="Strong_20_Emphasis">Structures</text:span>”“”<text:line-break/></text:p>
      <text:p text:style-name="Text_20_body"><text:span text:style-name="Strong_20_Emphasis">4.</text:span>“<text:span text:style-name="Strong_20_Emphasis">Clé à molette</text:span>”<text:line-break/></text:p>
      <text:p text:style-name="Text_20_body"><text:span text:style-name="Strong_20_Emphasis">5.</text:span>“<text:span text:style-name="Strong_20_Emphasis">Absences</text:span>”“<text:span text:style-name="Strong_20_Emphasis">Télétravail</text:span>”<text:line-break/></text:p>
      <text:line-break/>
      <text:p text:style-name="Text_20_body"><text:span text:style-name="Strong_20_Emphasis">6.</text:span>“<text:span text:style-name="Strong_20_Emphasis">Oui</text:span>” <text:line-break/></text:p>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list text:style-name="List_20_1" text:continue-numbering="false"><text:list-item><text:p text:style-name="LastListParagraph_List_20_1_Content_First"> <text:span text:style-name="underline">Validation automatique</text:span> :permet d'activer ou non le workflow de validation. <text:line-break/></text:p></text:list-item></text:list><text:p text:style-name="Text_20_body"><text:span text:style-name="Emphasis">En cochant “Non”, les demandes de Télétravail sont soumises au même workflow de validation que les demandes de congés</text:span></text:p><text:list text:style-name="List_20_1" text:continue-numbering="false"><text:list-item><text:p text:style-name="LastListParagraph_List_20_1_Content_First"> <text:span text:style-name="underline">Dépôt par l'utilisateur</text:span> :<text:line-break/></text:p></text:list-item></text:list><text:p text:style-name="Text_20_body"><text:span text:style-name="Emphasis">“Oui” : l'utilisateur peut déposer des demandes ponctuelles de télétravail et/ou des demandes périodiques de télétravail  (par exemple : tous les lundis pendant 3 semaines)<text:line-break/>
“Uniquement les demandes non périodiques” : l'utilisateur peut déposer des demandes ponctuelles uniquement (il n'a pas accès au dépôt périodique)<text:line-break/>
“Non” : seuls les gestionnaires peuvent déposer les télétravail pour l'utilisateur</text:span></text:p><text:list text:style-name="List_20_1" text:continue-numbering="false"><text:list-item><text:p text:style-name="LastListParagraph_List_20_1_Content_First"> <text:span text:style-name="underline">Création de lieux</text:span> : permet d'activer la possibilité d'effectuer son télétravail ailleurs qu'à son domicile. <text:line-break/></text:p></text:list-item></text:list><text:p text:style-name="Text_20_body"><text:span text:style-name="Emphasis">En cochant “Oui”, l'utilisateur peut demander à effectuer son télétravail dans un autre lieu. Cette demande est soumise à validation.
Une fois le lieu validé, à chaque demande de télétravail, l'utilisateur aura le choix entre Domicile et le “nouveau lieu”.
</text:span></text:p><text:list text:style-name="List_20_1" text:continue-numbering="false"><text:list-item><text:p text:style-name="LastListParagraph_List_20_1_Content_First"> <text:span text:style-name="underline">Dépôt par demi-journée</text:span> : permet d'autoriser ou non le dépôt de demande sur une demi-journée.<text:line-break/></text:p></text:list-item></text:list><text:p text:style-name="Text_20_body"><draw:frame draw:style-name="media" draw:name="0" text:anchor-type="as-char" draw:z-index="0" svg:width="" svg:rel-width="100%" svg:height="0cm"><draw:image xlink:href="Pictures/2ceee4701f3d4f98b6909e890b805010.svg" xlink:type="simple" xlink:show="embed" xlink:actuate="onLoad"/></draw:frame> Même si vous cochez “Non”, les utilisateurs ayant une demi-journée chômée dans leur cycle de travail pourront effectuer une demande sans être contraint de poser une journée.</text:p><text:list text:style-name="List_20_1" text:continue-numbering="false"><text:list-item><text:p text:style-name="LastListParagraph_List_20_1_Content_First"> <text:span text:style-name="underline">Jours autorisés</text:span> : permet d'indiquer les jours pour lesquels le télétravail est autorisé.</text:p></text:list-item></text:list><text:p text:style-name="Text_20_body"><draw:frame draw:style-name="media" draw:name="1" text:anchor-type="as-char" draw:z-index="1" svg:width="" svg:rel-width="100%" svg:height="0cm"><draw:image xlink:href="Pictures/2ceee4701f3d4f98b6909e890b805010.svg" xlink:type="simple" xlink:show="embed" xlink:actuate="onLoad"/></draw:frame> Ces valeurs sont personnalisables à l'utilisateur (Onglet Absences de la fiche Utilisateur)</text:p><text:list text:style-name="List_20_1" text:continue-numbering="false"><text:list-item><text:p text:style-name="LastListParagraph_List_20_1_Content_First"> <text:span text:style-name="underline"> Cycle annuel</text:span> :permet de délimiter la période sur laquelle le contrôle de la limite annuelle doit se faire si celui-ci est paramétré.</text:p></text:list-item></text:list></table:table-cell></table:table-row></table:table></draw:text-box></draw:frame>Une fois vos paramétrages effectués, cliquez sur <text:span text:style-name="Strong_20_Emphasis">“Enregistrer”.</text:span></text:p>
      <text:h text:style-name="Heading_20_2" text:outline-level="2"><text:bookmark-start text:name="__RefHeading___etape_2regles_d_utilisation_3"/><text:bookmark-start text:name="etape_2regles_d_utilisation"/>Etape 2 : Règles d'utilisation<text:bookmark-end text:name="__RefHeading___etape_2regles_d_utilisation_3"/><text:bookmark-end text:name="etape_2regles_d_utilisation"/></text:h>
      <text:p text:style-name="Text_20_body">Il est possible d'ajouter différentes règles d'utilisation (Interdiction de déposer rétroactivement, limite périodique...)</text:p>
      <text:p text:style-name="Text_20_body"><draw:frame draw:style-name="PluginODTAutoStyle_Frame_5_text_frame" draw:name="Frame2" text:anchor-type="paragraph" svg:width="385.512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text:span text:style-name="Strong_20_Emphasis">Par exemple</text:span> : Vous souhaitez interdire le dépot de demande dans le passé aux utilisateurs sans limite dans le futur </text:p><text:p text:style-name="Text_20_body"><text:span text:style-name="Strong_20_Emphasis">1.</text:span> Sélectionnez <text:span text:style-name="Strong_20_Emphasis">“Contrôle dans le passé et le futur”</text:span> dans le menu déroulant puis cliquez sur <text:span text:style-name="Strong_20_Emphasis">“Ajouter</text:span>”. <text:line-break/><text:span text:style-name="Strong_20_Emphasis">2.</text:span> Cochez <text:span text:style-name="Strong_20_Emphasis">“inclure certains”</text:span> et sélectionnez <text:span text:style-name="Strong_20_Emphasis">“Absence utilisateur”</text:span><text:line-break/><draw:frame draw:style-name="mediacenter" draw:name="2" text:anchor-type="paragraph" draw:z-index="2" svg:width="20.293541666667cm" style:rel-width="100%" svg:height="10.715625cm" style:rel-height="scale"><draw:image xlink:href="Pictures/ad9a48699d9b3281bb8d916a8e50c1f5.jpg" xlink:type="simple" xlink:show="embed" xlink:actuate="onLoad"/></draw:frame> <text:line-break/><text:span text:style-name="Strong_20_Emphasis">3.</text:span> Sélectionnez <text:span text:style-name="Strong_20_Emphasis">“Jours en cours”</text:span> dans le champ Limite dans le passé <text:line-break/><draw:frame draw:style-name="mediacenter" draw:name="3" text:anchor-type="paragraph" draw:z-index="3" svg:width="16.139583333333cm" svg:height="5.23875cm"><draw:image xlink:href="Pictures/8e6736ad5de35cb2ca2a87f97586534b.jpg" xlink:type="simple" xlink:show="embed" xlink:actuate="onLoad"/></draw:frame> <text:line-break/><text:span text:style-name="Strong_20_Emphasis">4.</text:span> Enfin, cliquez sur <text:span text:style-name="Strong_20_Emphasis">“Enregistrer”</text:span>.</text:p></table:table-cell></table:table-row></table:table></draw:text-box></draw:frame><draw:frame draw:style-name="media" draw:name="4" text:anchor-type="as-char" draw:z-index="4" svg:width="" svg:rel-width="100%" svg:height="0cm"><draw:image xlink:href="Pictures/e38a0dbb3344dbed23db54e392c4d763.svg" xlink:type="simple" xlink:show="embed" xlink:actuate="onLoad"/></draw:frame>
Si vous disposez sur votre instance, d'un connecteur qui englobe la gestion du télétravail, une commande est disponible dans le paramétrage des absences.
En activant cette commande, vous permettez qu'un jour de télétravail s'annule automatiquement si une absence est déposée sur ce même jour. </text:p>
      <text:line-break/>
      <text:p text:style-name="Text_20_body"><text:span text:style-name="Strong_20_Emphasis">Paramétrage</text:span><text:span text:style-name="Strong_20_Emphasis">Absences</text:span><text:span text:style-name="Strong_20_Emphasis">Paramètres</text:span><text:line-break/><text:line-break/>“<text:span text:style-name="Strong_20_Emphasis">Valid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top="0" fo:margin-right="auto" fo:margin-bottom="18pt" fo:margin-left="auto" style:rel-width="100%" style:width="385.512pt"/>
    </style:style>
    <style:style style:name="odt_auto_style_table_column_2_1" style:family="table-column">
      <style:table-column-properties style:column-width="385.512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9::58:30</meta:creation-date>
    <dc:creator>Generated</dc:creator>
    <dc:date>2026-09-06T09::58:30</dc:date>
    <dc:language>en-US</dc:language>
    <meta:editing-cycles>1</meta:editing-cycles>
    <meta:editing-duration>PT0S</meta:editing-duration>
    <dc:title>param_conges:comment_activer_la_gestion_du_teletravail</dc:title>
  </office:meta>
</office:document-meta>
</file>