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a256645dba5ef5011591a9d5942f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et"/><text:bookmark-start text:name="__RefHeading___tutoriels_de_parametrage_du_module_cet_1"/><text:bookmark-start text:name="tutoriels_de_parametrage_du_module_cet"/>Tutoriels de paramétrage du module "CET"<text:bookmark-end text:name="__RefHeading___tutoriels_de_parametrage_du_module_cet_1"/><text:bookmark-end text:name="tutoriels_de_parametrage_du_module_ce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administrateur_2"/><text:bookmark-start text:name="l_administrateur"/>1. L'administrateur :<text:bookmark-end text:name="__RefHeading___l_administrateur_2"/><text:bookmark-end text:name="l_administr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cet:parametrer_une_campagne_cet" text:style-name="Internet_20_link" text:visited-style-name="Visited_20_Internet_20_Link">Comment paramétrer une campagne CET ?</text:a></text:p>
              </text:list-item>
              <text:list-item>
                <text:p text:style-name="List_20_1_Content"> <text:a xlink:type="simple" xlink:href="https://cnrs-manuels.ohris.info/doku.php/param_cet:les_regles_d_alimentation_etablissement_public" text:style-name="Internet_20_link" text:visited-style-name="Visited_20_Internet_20_Link">Les règles d’alimentation à paramétrer pour un établissement public</text:a></text:p>
              </text:list-item>
              <text:list-item>
                <text:p text:style-name="List_20_1_Content"> <text:a xlink:type="simple" xlink:href="https://cnrs-manuels.ohris.info/doku.php/param_cet:les_regles_d_option_etablissement_public" text:style-name="Internet_20_link" text:visited-style-name="Visited_20_Internet_20_Link">Les règles d’option à paramétrer pour un établissement public</text:a></text:p>
              </text:list-item>
              <text:list-item>
                <text:p text:style-name="List_20_1_Content"> <text:a xlink:type="simple" xlink:href="https://cnrs-manuels.ohris.info/doku.php/param_cet:comment_lancer_une_campagne_cet" text:style-name="Internet_20_link" text:visited-style-name="Visited_20_Internet_20_Link">Comment activer la prochaine campagne CET ?</text:a></text:p>
              </text:list-item>
              <text:list-item>
                <text:p text:style-name="List_20_1_Content"> <text:a xlink:type="simple" xlink:href="https://cnrs-manuels.ohris.info/doku.php/param_cet:comment_afficher_les_conditions_d_ouverture_cet" text:style-name="Internet_20_link" text:visited-style-name="Visited_20_Internet_20_Link">Comment activer l’affichage des conditions d’ouverture d’un CET ?</text:a></text:p>
              </text:list-item>
              <text:list-item>
                <text:p text:style-name="List_20_1_Content_Last"> <text:a xlink:type="simple" xlink:href="https://cnrs-manuels.ohris.info/doku.php/param_cet:comment_afficher_les_conditions_d_alimentation" text:style-name="Internet_20_link" text:visited-style-name="Visited_20_Internet_20_Link">Comment activer l’affichage des conditions d’alimentation/option CET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6.35cm" style:rel-width="100%" svg:height="4.683125cm" style:rel-height="scale"><draw:image xlink:href="Pictures/e5a256645dba5ef5011591a9d5942f86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7:00</meta:creation-date>
    <dc:creator>Generated</dc:creator>
    <dc:date>2026-09-05T07::37:00</dc:date>
    <dc:language>en-US</dc:language>
    <meta:editing-cycles>1</meta:editing-cycles>
    <meta:editing-duration>PT0S</meta:editing-duration>
    <dc:title>param_cet</dc:title>
  </office:meta>
</office:document-meta>
</file>