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6f831a0afb0d0e6d6ce7750b9db4b1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_cet:comment_afficher_les_conditions_d_alimentation"/><text:bookmark-start text:name="__RefHeading___vos_regles_cet_1"/><text:bookmark-start text:name="vos_regles_cet"/>Vos règles CET<text:bookmark-end text:name="__RefHeading___vos_regles_cet_1"/><text:bookmark-end text:name="vos_regles_cet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a mise en place par convention ou accord collectif du dispositif du compte épargne-temps doit définir :
Les conditions et limites dans lesquelles le CET peut être alimenté, les modalités de gestion et les règles de conversion applicable pour transformer vos jours épargnés. </text:p></table:table-cell></table:table-row></table:table></draw:text-box></draw:frame>Vous pouvez à tout moment consulter ces conditions relatives au CET si celles-ci ont été retranscrites sur oHRis.</text:p>
      <text:line-break/>
      <text:p text:style-name="Text_20_body"><text:span text:style-name="Strong_20_Emphasis">1.</text:span>“<text:span text:style-name="Strong_20_Emphasis">CET</text:span>”<text:line-break/><text:line-break/></text:p>
      <text:line-break/>
      <text:p text:style-name="Text_20_body"><text:span text:style-name="Strong_20_Emphasis">2.</text:span>“<text:span text:style-name="Strong_20_Emphasis">Ouverture</text:span>”<text:line-break/></text:p>
      <text:p text:style-name="Text_20_body">Vous accédez à la rubrique reprenant les règles d'alimentation et d'option définies dans votre structure. <text:line-break/>
<text:line-break/>
<draw:frame draw:style-name="media" draw:name="0" text:anchor-type="as-char" draw:z-index="0" svg:width="43.285833333333cm" style:rel-width="100%" svg:height="15.266458333333cm" style:rel-height="scale"><draw:image xlink:href="Pictures/a6f831a0afb0d0e6d6ce7750b9db4b1d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7:51</meta:creation-date>
    <dc:creator>Generated</dc:creator>
    <dc:date>2026-09-06T09::57:51</dc:date>
    <dc:language>en-US</dc:language>
    <meta:editing-cycles>1</meta:editing-cycles>
    <meta:editing-duration>PT0S</meta:editing-duration>
    <dc:title>param_cet:comment_afficher_les_conditions_d_alimentation</dc:title>
  </office:meta>
</office:document-meta>
</file>