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9d2ed76fb785f11bf87164660eebe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activites"/><text:bookmark-start text:name="__RefHeading___tutoriels_de_parametrage_du_module_activites_1"/><text:bookmark-start text:name="tutoriels_de_parametrage_du_module_activites"/>Tutoriels de paramétrage du module "activités"<text:bookmark-end text:name="__RefHeading___tutoriels_de_parametrage_du_module_activites_1"/><text:bookmark-end text:name="tutoriels_de_parametrage_du_module_activite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h text:style-name="Heading_20_2" text:outline-level="2"><text:bookmark-start text:name="__RefHeading___l_administrateur_2"/><text:bookmark-start text:name="l_administrateur"/>1. L'administrateur :<text:bookmark-end text:name="__RefHeading___l_administrateur_2"/><text:bookmark-end text:name="l_administrateur"/></text:h>
            <text:list text:style-name="List_20_1" text:continue-numbering="false">
              <text:list-item>
                <text:p text:style-name="List_20_1_Content_First"> <text:a xlink:type="simple" xlink:href="https://cnrs-manuels.ohris.info/doku.php/param_activites:activer_previsionnel" text:style-name="Internet_20_link" text:visited-style-name="Visited_20_Internet_20_Link">AR Comment activer l'affichage du suivi prévisionnel ?</text:a></text:p>
              </text:list-item>
              <text:list-item>
                <text:p text:style-name="List_20_1_Content"> <text:a xlink:type="simple" xlink:href="https://cnrs-manuels.ohris.info/doku.php/param_activites:activer_la_gestion_forfaits_jours" text:style-name="Internet_20_link" text:visited-style-name="Visited_20_Internet_20_Link">AR Comment activer et paramétrer la gestion des forfaits jours ?</text:a></text:p>
              </text:list-item>
              <text:list-item>
                <text:p text:style-name="List_20_1_Content"> <text:a xlink:type="simple" xlink:href="https://cnrs-manuels.ohris.info/doku.php/param_activites:parametrer_jours_de_saisie" text:style-name="Internet_20_link" text:visited-style-name="Visited_20_Internet_20_Link">AR Comment définir les jours pouvant être saisis dans la feuille d'activités ?</text:a></text:p>
              </text:list-item>
              <text:list-item>
                <text:p text:style-name="List_20_1_Content"> <text:a xlink:type="simple" xlink:href="https://cnrs-manuels.ohris.info/doku.php/param_activites:parametrer_autocompletion" text:style-name="Internet_20_link" text:visited-style-name="Visited_20_Internet_20_Link">AR Comment activer le champ de recherche d'activités par auto-complétion dans la feuille d'activités ?</text:a></text:p>
              </text:list-item>
              <text:list-item>
                <text:p text:style-name="List_20_1_Content"> <text:a xlink:type="simple" xlink:href="https://cnrs-manuels.ohris.info/doku.php/param_activites:paremetrer_periode_saisie" text:style-name="Internet_20_link" text:visited-style-name="Visited_20_Internet_20_Link">AR Comment paramétrer la période ouverte à la saisie ?</text:a></text:p>
              </text:list-item>
              <text:list-item>
                <text:p text:style-name="List_20_1_Content"> <text:a xlink:type="simple" xlink:href="https://cnrs-manuels.ohris.info/doku.php/param_activites:parametrer_mode_validation" text:style-name="Internet_20_link" text:visited-style-name="Visited_20_Internet_20_Link">AR Comment paramétrer le mode de validation des feuilles d'activités ?</text:a></text:p>
              </text:list-item>
              <text:list-item>
                <text:p text:style-name="List_20_1_Content"> <text:a xlink:type="simple" xlink:href="https://cnrs-manuels.ohris.info/doku.php/param_activites:parametrer_mode_de_saisie" text:style-name="Internet_20_link" text:visited-style-name="Visited_20_Internet_20_Link">AR Comment paramétrer le mode de saisie par défaut et l'écart type ?</text:a></text:p>
              </text:list-item>
              <text:list-item>
                <text:p text:style-name="List_20_1_Content_Last"> <text:a xlink:type="simple" xlink:href="https://cnrs-manuels.ohris.info/doku.php/param_activites:parametrer_saisie_tiers" text:style-name="Internet_20_link" text:visited-style-name="Visited_20_Internet_20_Link">AR Comment autoriser la saisie d'activités par un tiers ?</text:a></text:p>
              </text:list-item>
            </text:list>
          </table:table-cell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3.175cm" style:rel-width="100%" svg:height="3.1485416666667cm" style:rel-height="scale"><draw:image xlink:href="Pictures/f19d2ed76fb785f11bf87164660eebe2.png" xlink:type="simple" xlink:show="embed" xlink:actuate="onLoad"/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left" style:rel-width="100%" style:width="481.89pt"/>
    </style:style>
    <style:style style:name="PluginODTAutoStyle_TableCell_2" style:family="table-cell">
      <style:paragraph-properties fo:text-align="left"/>
      <style:table-cell-properties fo:border="none" fo:padding-top="0cm" fo:padding-bottom="0cm" fo:padding-left="0cm" fo:padding-right="0.4cm" style:vertical-align="top"/>
    </style:style>
    <style:style style:name="PluginODTAutoStyle_Paragraph_3" style:family="paragraph">
      <style:paragraph-properties fo:padding-top="0cm" fo:padding-bottom="0cm" fo:padding-left="0cm" fo:padding-right="0.4cm" fo:text-align="left"/>
    </style:style>
    <style:style style:name="odt_auto_style_table_column_1_1" style:family="table-column">
      <style:table-column-properties style:column-width="337.323pt"/>
    </style:style>
    <style:style style:name="PluginODTAutoStyle_TableCell_4" style:family="table-cell">
      <style:paragraph-properties fo:text-align="left"/>
      <style:table-cell-properties fo:border="none" fo:padding-top="0cm" fo:padding-bottom="0cm" fo:padding-left="0.4cm" fo:padding-right="0cm" style:vertical-align="top"/>
    </style:style>
    <style:style style:name="PluginODTAutoStyle_Paragraph_5" style:family="paragraph">
      <style:paragraph-properties fo:padding-top="0cm" fo:padding-bottom="0cm" fo:padding-left="0.4cm" fo:padding-right="0cm" fo:text-align="left"/>
    </style:style>
    <style:style style:name="odt_auto_style_table_column_1_2" style:family="table-column">
      <style:table-column-properties style:column-width="144.567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5T07::37:10</meta:creation-date>
    <dc:creator>Generated</dc:creator>
    <dc:date>2026-09-05T07::37:10</dc:date>
    <dc:language>en-US</dc:language>
    <meta:editing-cycles>1</meta:editing-cycles>
    <meta:editing-duration>PT0S</meta:editing-duration>
    <dc:title>param_activites</dc:title>
  </office:meta>
</office:document-meta>
</file>