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35ce2a9f35b43946b2b0d4dfe46e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activites:parametrer_autocompletion"/><text:bookmark-start text:name="__RefHeading___comment_activer_le_champ_de_recherche_d_activites_par_autocompletion_dans_la_feuille_d_activites_1"/><text:bookmark-start text:name="comment_activer_le_champ_de_recherche_d_activites_par_autocompletion_dans_la_feuille_d_activites"/>Comment activer le champ de recherche d'activités par autocomplétion dans la feuille d'activités ?<text:bookmark-end text:name="__RefHeading___comment_activer_le_champ_de_recherche_d_activites_par_autocompletion_dans_la_feuille_d_activites_1"/><text:bookmark-end text:name="comment_activer_le_champ_de_recherche_d_activites_par_autocompletion_dans_la_feuille_d_activites"/></text:h>
      <text:p text:style-name="Text_20_body">En tant qu'administrateur, vous avez la possibilité d'activer la recherche d'activités par autocomplétion.</text:p>
      <text:line-break/>
      <text:p text:style-name="Text_20_body"><text:span text:style-name="Strong_20_Emphasis">1.</text:span>“<text:span text:style-name="Strong_20_Emphasis">Paramétrage</text:span>”“<text:span text:style-name="Strong_20_Emphasis">général</text:span>”<text:line-break/><text:span text:style-name="Strong_20_Emphasis">2.</text:span>“<text:span text:style-name="Strong_20_Emphasis">Structures / Services</text:span>”“<text:span text:style-name="Strong_20_Emphasis">Editer</text:span>”<text:line-break/><text:span text:style-name="Strong_20_Emphasis">3.</text:span><text:line-break/></text:p>
      <text:p text:style-name="Text_20_body">La fenêtre concernant différents paramétrages de cette structure s'ouvre.</text:p>
      <text:line-break/>
      <text:p text:style-name="Text_20_body"><text:span text:style-name="Strong_20_Emphasis">4.</text:span>“”“”<text:line-break/><text:span text:style-name="Strong_20_Emphasis">5.</text:span>“<text:line-break/><text:span text:style-name="Strong_20_Emphasis">6.</text:span>“<text:span text:style-name="Strong_20_Emphasis">Enregistrer</text:span>”<text:line-break/></text:p>
      <text:p text:style-name="Text_20_body">Voici comment ça s'affiche sur la fiche d'un déclarant, un champ de recherche est alors disponible :
<draw:frame draw:style-name="medialeft" draw:name="0" text:anchor-type="paragraph" draw:z-index="0" svg:width="15.875cm" svg:height="7.7563302425107cm"><draw:image xlink:href="Pictures/5f35ce2a9f35b43946b2b0d4dfe46e4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5:23</meta:creation-date>
    <dc:creator>Generated</dc:creator>
    <dc:date>2026-09-06T09::55:23</dc:date>
    <dc:language>en-US</dc:language>
    <meta:editing-cycles>1</meta:editing-cycles>
    <meta:editing-duration>PT0S</meta:editing-duration>
    <dc:title>param_activites:parametrer_autocompletion</dc:title>
  </office:meta>
</office:document-meta>
</file>