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ceee4701f3d4f98b6909e890b805010.svg"/>
  <manifest:file-entry manifest:media-type="image/png" manifest:full-path="Pictures/e83b7e57ad6bf6f675778de3413f489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top="0"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top="0"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am_activites:activer_la_gestion_forfaits_jours"/><text:bookmark-start text:name="__RefHeading___comment_activer_et_parametrer_la_gestion_des_forfaits_jours_1"/><text:bookmark-start text:name="comment_activer_et_parametrer_la_gestion_des_forfaits_jours"/>Comment activer et paramétrer la gestion des forfaits jours ?<text:bookmark-end text:name="__RefHeading___comment_activer_et_parametrer_la_gestion_des_forfaits_jours_1"/><text:bookmark-end text:name="comment_activer_et_parametrer_la_gestion_des_forfaits_jours"/></text:h>
      <text:p text:style-name="Text_20_body">La fonctionnalité oHRis de suivi du forfait jours permet à chaque collaborateur concerné par une convention de forfaits jours de déclarer ses jours travaillés et chômés tout au long de l'année, et d'indiquer s'il a respecté ses temps de repos pour chaque semaine de l'année. Cette déclaration peut être suivie et validée par son responsable hiérarchique, ainsi que par le gestionnaire RH de sa société.</text:p>
      <text:p text:style-name="Text_20_body">En tant qu'administrateur vous devez effectuer les paramétrages suivants :</text:p>
      <text:h text:style-name="Heading_20_2" text:outline-level="2"><text:bookmark-start text:name="__RefHeading___etape_1accedez_aux_parametrages_de_la_structure_2"/><text:bookmark-start text:name="etape_1accedez_aux_parametrages_de_la_structure"/>Etape 1 : Accédez aux paramétrages de la structure<text:bookmark-end text:name="__RefHeading___etape_1accedez_aux_parametrages_de_la_structure_2"/><text:bookmark-end text:name="etape_1accedez_aux_parametrages_de_la_structure"/></text:h>
      <text:line-break/>
      <text:p text:style-name="Text_20_body"><text:span text:style-name="Strong_20_Emphasis">1.</text:span>“<text:span text:style-name="Strong_20_Emphasis">Paramétrage</text:span>”“<text:span text:style-name="Strong_20_Emphasis">général</text:span>”<text:line-break/><text:span text:style-name="Strong_20_Emphasis">2.</text:span>“<text:span text:style-name="Strong_20_Emphasis">Structures / Services</text:span>”“<text:span text:style-name="Strong_20_Emphasis">Editer</text:span>”<text:line-break/><text:span text:style-name="Strong_20_Emphasis">3.</text:span><text:line-break/></text:p>
      <text:p text:style-name="Text_20_body">La fenêtre concernant différents paramétrages de cette structure s'ouvre.</text:p>
      <text:h text:style-name="Heading_20_2" text:outline-level="2"><text:bookmark-start text:name="__RefHeading___etape_2activez_et_parametrez_la_gestion_des_forfaits_jours_3"/><text:bookmark-start text:name="etape_2activez_et_parametrez_la_gestion_des_forfaits_jours"/>Etape 2 : Activez et paramétrez la gestion des forfaits jours<text:bookmark-end text:name="__RefHeading___etape_2activez_et_parametrez_la_gestion_des_forfaits_jours_3"/><text:bookmark-end text:name="etape_2activez_et_parametrez_la_gestion_des_forfaits_jours"/></text:h>
      <text:p text:style-name="Text_20_body">Afin d'activer et de paramétrer la gestion des forfaits jours, vous allez devoir accéder à “<text:span text:style-name="Strong_20_Emphasis">Activités</text:span>”, puis aux différents onglets de paramétrage.</text:p>
      <text:list text:style-name="List_20_1" text:continue-numbering="false">
        <text:list-item>
          <text:p text:style-name="LastListParagraph_List_20_1_Content_First"> <text:span text:style-name="Strong_20_Emphasis">1. Onglet “Général”</text:span></text:p>
        </text:list-item>
      </text:list>
      <text:line-break/>
      <text:p text:style-name="Text_20_body"><text:span text:style-name="Strong_20_Emphasis">1.</text:span>“”““””“”<text:line-break/><text:span text:style-name="Strong_20_Emphasis">2.</text:span>“<text:span text:style-name="Strong_20_Emphasis">Enregistrer</text:span>”<text:line-break/></text:p>
      <text:list text:style-name="List_20_1" text:continue-numbering="false">
        <text:list-item>
          <text:p text:style-name="LastListParagraph_List_20_1_Content_First"> <text:span text:style-name="Strong_20_Emphasis">2. Onglet “Paramétrage de la feuille d'activité”</text:span></text:p>
        </text:list-item>
      </text:list>
      <text:line-break/>
      <text:line-break/>
      <text:p text:style-name="Text_20_body"><draw:frame draw:style-name="media" draw:name="0" text:anchor-type="as-char" draw:z-index="0" svg:width="" svg:rel-width="100%" svg:height="0cm"><draw:image xlink:href="Pictures/2ceee4701f3d4f98b6909e890b805010.svg" xlink:type="simple" xlink:show="embed" xlink:actuate="onLoad"/></draw:frame><text:line-break/></text:p>
      <text:p text:style-name="Text_20_body">Vous avez la possibilité de faire en sorte que pour les jours fériés, weekends, etc. soient automatiquement en “non travaillé” ou “ travaillé”.
<draw:frame draw:style-name="media" draw:name="1" text:anchor-type="as-char" draw:z-index="1" svg:width="15.187083333333cm" svg:height="2.6722916666667cm"><draw:image xlink:href="Pictures/e83b7e57ad6bf6f675778de3413f4893.png" xlink:type="simple" xlink:show="embed" xlink:actuate="onLoad"/></draw:frame></text:p>
      <text:p text:style-name="Text_20_body">Les paramètres ci-dessous sont  à la discrétion du métier :</text:p>
      <text:line-break/>
      <text:p text:style-name="Text_20_body">“<text:span text:style-name="Strong_20_Emphasis">Enregistrer</text:span>”<text:line-break/><draw:frame draw:style-name="media" draw:name="2" text:anchor-type="as-char" draw:z-index="2" svg:width="" svg:rel-width="100%" svg:height="0cm"><draw:image xlink:href="Pictures/2ceee4701f3d4f98b6909e890b805010.svg" xlink:type="simple" xlink:show="embed" xlink:actuate="onLoad"/></draw:frame><text:line-break/></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Vous pouvez paramétrer un mode de validation au fil de l'eau, hebdomadaire ou mensuel en fonction de vos besoins.</text:p></table:table-cell></table:table-row></table:table></draw:text-box></draw:frame>Si vous souhaitez activer les envois de mail, rendez-vous dans le dernier onglet “Paramétrage des emails”.</text:p>
      <text:h text:style-name="Heading_20_2" text:outline-level="2"><text:bookmark-start text:name="__RefHeading___etape_3creation_des_activites_4"/><text:bookmark-start text:name="etape_3creation_des_activites"/>Etape 3 : Création des "Activités"<text:bookmark-end text:name="__RefHeading___etape_3creation_des_activites_4"/><text:bookmark-end text:name="etape_3creation_des_activites"/></text:h>
      <text:line-break/>
      <text:p text:style-name="Text_20_body"><text:span text:style-name="Strong_20_Emphasis">1.</text:span>“<text:span text:style-name="Strong_20_Emphasis"> Paramétrage</text:span>”“<text:span text:style-name="Strong_20_Emphasis"> Activités</text:span>”<text:line-break/><text:span text:style-name="Strong_20_Emphasis">2.</text:span>“<text:span text:style-name="Strong_20_Emphasis">Ajouter</text:span>”<text:line-break/></text:p>
      <text:p text:style-name="Text_20_body">Une fenêtre s'ouvre.</text:p>
      <text:line-break/>
      <text:p text:style-name="Text_20_body"><text:span text:style-name="Strong_20_Emphasis">3.</text:span>“”<text:line-break/><text:span text:style-name="Strong_20_Emphasis">4.</text:span><text:span text:style-name="Strong_20_Emphasis">oui</text:span>“”“”<text:line-break/><text:span text:style-name="Strong_20_Emphasis">5.</text:span><text:span text:style-name="Strong_20_Emphasis">non</text:span>“”<text:line-break/><text:span text:style-name="Strong_20_Emphasis">6.</text:span>“<text:span text:style-name="Strong_20_Emphasis">Enregistrer</text:span>”<text:line-break/></text:p>
      <text:p text:style-name="Text_20_body">Créez une activité globale libellée « Non travaillée » et procédant de la même façon que l'activité Travaillée <text:span text:style-name="Strong_20_Emphasis">SAUF</text:span> que vous devez cocher  <text:span text:style-name="Strong_20_Emphasis">oui</text:span> à “Considéré comme une absence”.</text:p>
      <text:h text:style-name="Heading_20_2" text:outline-level="2"><text:bookmark-start text:name="__RefHeading___etape_4modifiez_des_parametrages_du_module_absences_5"/><text:bookmark-start text:name="etape_4modifiez_des_parametrages_du_module_absences"/>Etape 4 : Modifiez des paramétrages du module Absences<text:bookmark-end text:name="__RefHeading___etape_4modifiez_des_parametrages_du_module_absences_5"/><text:bookmark-end text:name="etape_4modifiez_des_parametrages_du_module_absences"/></text:h>
      <text:line-break/>
      <text:p text:style-name="Text_20_body"><text:span text:style-name="Strong_20_Emphasis">1.</text:span><text:line-break/><text:span text:style-name="Strong_20_Emphasis">2.</text:span>“<text:span text:style-name="Strong_20_Emphasis">Enregistrer</text:span>”<text:line-break/></text:p>
      <text:p text:style-name="Text_20_body">Si vous ne savez pas comment accéder aux types d'absences, vous pouvez vous référer à cette page de notre manuel :
<text:a xlink:type="simple" xlink:href="https://documentation.ohris.info/doku.php/param_conges:comment_creer_une_absence_simple" text:style-name="Internet_20_link" text:visited-style-name="Visited_20_Internet_20_Link">https://documentation.ohris.info/doku.php/param_conges:comment_creer_une_absence_simple</text:a></text:p>
      <text:h text:style-name="Heading_20_2" text:outline-level="2"><text:bookmark-start text:name="__RefHeading___etape_5apportez_des_modifications_aux_profils_des_utilisateurs_du_module_activites_6"/><text:bookmark-start text:name="etape_5apportez_des_modifications_aux_profils_des_utilisateurs_du_module_activites"/>Etape 5 : Apportez des modifications aux profils des utilisateurs du module Activités<text:bookmark-end text:name="__RefHeading___etape_5apportez_des_modifications_aux_profils_des_utilisateurs_du_module_activites_6"/><text:bookmark-end text:name="etape_5apportez_des_modifications_aux_profils_des_utilisateurs_du_module_activites"/></text:h>
      <text:p text:style-name="Text_20_body">Si vous avez besoin d'aide pour accéder aux profils des utilisateurs, rendez-vous sur cette page : 
<text:a xlink:type="simple" xlink:href="https://documentation.ohris.info/doku.php/parametrage_general:administrateur_parametrage_gestionnaire" text:style-name="Internet_20_link" text:visited-style-name="Visited_20_Internet_20_Link">https://documentation.ohris.info/doku.php/parametrage_general:administrateur_parametrage_gestionnaire</text:a></text:p>
      <text:p text:style-name="Text_20_body">Pour terminer le paramétrage la gestion des forfaits jours, vous devez apporter des modifications aux profils Activité déclarant, Activité valideur hiérarchique et Activité gestionnaire afin qu’ils puissent visualiser uniquement les écrans dédiés à la gestion des forfaits jours.</text:p>
      <text:list text:style-name="List_20_1" text:continue-numbering="false">
        <text:list-item>
          <text:p text:style-name="LastListParagraph_List_20_1_Content_First"> <text:span text:style-name="Strong_20_Emphasis">1. Activité déclarant</text:span></text:p>
        </text:list-item>
      </text:list>
      <text:line-break/>
      <text:p text:style-name="Text_20_body"><text:span text:style-name="Strong_20_Emphasis">1.</text:span><text:line-break/><text:span text:style-name="Strong_20_Emphasis">2.</text:span>“<text:span text:style-name="Strong_20_Emphasis">Enregistrer</text:span>”<text:line-break/></text:p>
      <text:list text:style-name="List_20_1" text:continue-numbering="false">
        <text:list-item>
          <text:p text:style-name="LastListParagraph_List_20_1_Content_First"> <text:span text:style-name="Strong_20_Emphasis">2. Activité valideur hiérarchique</text:span></text:p>
        </text:list-item>
      </text:list>
      <text:line-break/>
      <text:p text:style-name="Text_20_body"><text:span text:style-name="Strong_20_Emphasis">1.</text:span><text:line-break/><text:span text:style-name="Strong_20_Emphasis">2.</text:span>“<text:span text:style-name="Strong_20_Emphasis">Enregistrer</text:span>”<text:line-break/></text:p>
      <text:list text:style-name="List_20_1" text:continue-numbering="false">
        <text:list-item>
          <text:p text:style-name="LastListParagraph_List_20_1_Content_First"> <text:span text:style-name="Strong_20_Emphasis">3. Activité gestionnaire</text:span></text:p>
        </text:list-item>
      </text:list>
      <text:line-break/>
      <text:p text:style-name="Text_20_body"><text:span text:style-name="Strong_20_Emphasis">1.</text:span><text:line-break/><text:span text:style-name="Strong_20_Emphasis">2.</text:span><text:line-break/><text:span text:style-name="Strong_20_Emphasis">3.</text:span>“<text:span text:style-name="Strong_20_Emphasis"> Enregistrer</text:span>”<text:line-break/></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Une fois que vous avez paramétré ces profils, en utilisant les deux autres onglets des profils utilisateurs (onglet “Utilisateurs” et “Périmètre”), vous devez définir :</text:p><text:list text:style-name="List_20_1" text:continue-numbering="false"><text:list-item><text:p text:style-name="List_20_1_Content_First"> le ou les gestionnaires pertinents (en veillant à activer leur module Activités dans leur fiche utilisateur au préalable),</text:p></text:list-item><text:list-item><text:p text:style-name="List_20_1_Content_Last"> le périmètre de gestion pertinent.</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top="0"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top="0"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6T09::57:32</meta:creation-date>
    <dc:creator>Generated</dc:creator>
    <dc:date>2026-09-06T09::57:32</dc:date>
    <dc:language>en-US</dc:language>
    <meta:editing-cycles>1</meta:editing-cycles>
    <meta:editing-duration>PT0S</meta:editing-duration>
    <dc:title>param_activites:activer_la_gestion_forfaits_jours</dc:title>
  </office:meta>
</office:document-meta>
</file>