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e2285f6d32e842356254f2933f25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337.323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144.567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temps"/><text:bookmark-start text:name="__RefHeading___tutoriels_du_module_temps_de_presence_1"/><text:bookmark-start text:name="tutoriels_du_module_temps_de_presence"/>Tutoriels du module "Temps de présence" :<text:bookmark-end text:name="__RefHeading___tutoriels_du_module_temps_de_presence_1"/><text:bookmark-end text:name="tutoriels_du_module_temps_de_presenc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h text:style-name="Heading_20_2" text:outline-level="2"><text:bookmark-start text:name="__RefHeading___l_utilisateur_2"/><text:bookmark-start text:name="l_utilisateur"/>1. L'utilisateur :<text:bookmark-end text:name="__RefHeading___l_utilisateur_2"/><text:bookmark-end text:name="l_utilisateur"/></text:h>
            <text:list text:style-name="List_20_1" text:continue-numbering="false">
              <text:list-item>
                <text:p text:style-name="List_20_1_Content_First"> <text:a xlink:type="simple" xlink:href="https://cnrs-manuels.ohris.info/doku.php/module_temps:acceder_a_une_feuille_d_heure_hebdomadaire" text:style-name="Internet_20_link" text:visited-style-name="Visited_20_Internet_20_Link"> Comment accéder à une feuille d'heures hebdomadaire ?</text:a></text:p>
              </text:list-item>
              <text:list-item>
                <text:p text:style-name="List_20_1_Content"> <text:a xlink:type="simple" xlink:href="https://cnrs-manuels.ohris.info/doku.php/module_temps:comment_corriger_les_pointages_de_ma_journee" text:style-name="Internet_20_link" text:visited-style-name="Visited_20_Internet_20_Link"> Comment corriger les pointages de ma journée ?</text:a> </text:p>
              </text:list-item>
              <text:list-item>
                <text:p text:style-name="List_20_1_Content"> <text:a xlink:type="simple" xlink:href="https://cnrs-manuels.ohris.info/doku.php/module_temps:comment_remplir_ma_feuille_de_temps" text:style-name="Internet_20_link" text:visited-style-name="Visited_20_Internet_20_Link">Comment remplir ma feuille de temps hebdomadaire ?</text:a></text:p>
              </text:list-item>
              <text:list-item>
                <text:p text:style-name="List_20_1_Content"> <text:a xlink:type="simple" xlink:href="https://cnrs-manuels.ohris.info/doku.php/module_temps:comment_envoyer_mes_heures_en_validation" text:style-name="Internet_20_link" text:visited-style-name="Visited_20_Internet_20_Link"> Comment envoyer en validation mes demandes de correction ?</text:a></text:p>
              </text:list-item>
              <text:list-item>
                <text:p text:style-name="List_20_1_Content_Last"> <text:a xlink:type="simple" xlink:href="https://cnrs-manuels.ohris.info/doku.php/module_temps:pointeuse_virtuelle_prerequis" text:style-name="Internet_20_link" text:visited-style-name="Visited_20_Internet_20_Link"> Pointeuse virtuelle, les prérequis</text:a></text:p>
              </text:list-item>
            </text:list>
            <text:h text:style-name="Heading_20_2" text:outline-level="2"><text:bookmark-start text:name="__RefHeading___le_valideur_3"/><text:bookmark-start text:name="le_valideur"/>2. Le valideur :<text:bookmark-end text:name="__RefHeading___le_valideur_3"/><text:bookmark-end text:name="le_valideur"/></text:h>
            <text:list text:style-name="List_20_1" text:continue-numbering="false">
              <text:list-item>
                <text:p text:style-name="List_20_1_Content_First"> <text:a xlink:type="simple" xlink:href="https://cnrs-manuels.ohris.info/doku.php/module_temps:comment_valider_des_pointages" text:style-name="Internet_20_link" text:visited-style-name="Visited_20_Internet_20_Link"> Comment valider des pointages ?</text:a> </text:p>
              </text:list-item>
              <text:list-item>
                <text:p text:style-name="List_20_1_Content"> <text:a xlink:type="simple" xlink:href="https://cnrs-manuels.ohris.info/doku.php/module_temps:comment_modifier_supprimer_un_evenement" text:style-name="Internet_20_link" text:visited-style-name="Visited_20_Internet_20_Link"> Comment modifier ou supprimer un événement de temps ?</text:a></text:p>
              </text:list-item>
              <text:list-item>
                <text:p text:style-name="List_20_1_Content"> <text:a xlink:type="simple" xlink:href="https://cnrs-manuels.ohris.info/doku.php/module_temps:comment_acceder_feuille_de_temps_utilisateur" text:style-name="Internet_20_link" text:visited-style-name="Visited_20_Internet_20_Link"> Comment accéder au calendrier et à une feuille de temps d'un utilisateur ?</text:a></text:p>
              </text:list-item>
              <text:list-item>
                <text:p text:style-name="List_20_1_Content_Last"> <text:a xlink:type="simple" xlink:href="https://cnrs-manuels.ohris.info/doku.php/module_temps:comment_saisir_un_evenement_pour_un_tiers" text:style-name="Internet_20_link" text:visited-style-name="Visited_20_Internet_20_Link"> Comment saisir un événement pour un collaborateur ?</text:a></text:p>
              </text:list-item>
            </text:list>
            <text:h text:style-name="Heading_20_2" text:outline-level="2"><text:bookmark-start text:name="__RefHeading___le_gestionnaire_4"/><text:bookmark-start text:name="le_gestionnaire"/>3. Le gestionnaire :<text:bookmark-end text:name="__RefHeading___le_gestionnaire_4"/><text:bookmark-end text:name="le_gestionnaire"/></text:h>
            <text:h text:style-name="Heading_20_3" text:outline-level="3"><text:bookmark-start text:name="__RefHeading___le_workflow_5"/><text:bookmark-start text:name="le_workflow"/>3.1. Le workflow :<text:bookmark-end text:name="__RefHeading___le_workflow_5"/><text:bookmark-end text:name="le_workflow"/></text:h>
            <text:list text:style-name="List_20_1" text:continue-numbering="false">
              <text:list-item>
                <text:p text:style-name="List_20_1_Content_First"> <text:a xlink:type="simple" xlink:href="https://cnrs-manuels.ohris.info/doku.php/module_temps:gestionnaire_acceder_a_un_calendrier" text:style-name="Internet_20_link" text:visited-style-name="Visited_20_Internet_20_Link">Comment accéder au suivi des présences de mes  collaborateurs ?</text:a></text:p>
              </text:list-item>
              <text:list-item>
                <text:p text:style-name="List_20_1_Content"> <text:a xlink:type="simple" xlink:href="https://cnrs-manuels.ohris.info/doku.php/module_temps:comment_acceder_feuille_de_temps_utilisateur" text:style-name="Internet_20_link" text:visited-style-name="Visited_20_Internet_20_Link">Comment accéder au calendrier et à une feuille de temps d'un utilisateur ?</text:a></text:p>
              </text:list-item>
              <text:list-item>
                <text:p text:style-name="List_20_1_Content"> <text:a xlink:type="simple" xlink:href="https://cnrs-manuels.ohris.info/doku.php/module_temps:comment_modifier_supprimer_un_evenement" text:style-name="Internet_20_link" text:visited-style-name="Visited_20_Internet_20_Link">Comment modifier ou supprimer un événement temps ?</text:a></text:p>
              </text:list-item>
              <text:list-item>
                <text:p text:style-name="List_20_1_Content"> <text:a xlink:type="simple" xlink:href="https://cnrs-manuels.ohris.info/doku.php/module_temps:comment_ajouter_un_evenement_en_masse" text:style-name="Internet_20_link" text:visited-style-name="Visited_20_Internet_20_Link">Comment ajouter un événement temps en masse ?</text:a></text:p>
              </text:list-item>
              <text:list-item>
                <text:p text:style-name="List_20_1_Content_Last"> <text:a xlink:type="simple" xlink:href="https://cnrs-manuels.ohris.info/doku.php/temps_-_renouvellement_cdd.pdf" text:style-name="Internet_20_link" text:visited-style-name="Visited_20_Internet_20_Link">Procédure lors d'un renouvellement de contrat CDD.</text:a></text:p>
              </text:list-item>
            </text:list>
            <text:h text:style-name="Heading_20_3" text:outline-level="3"><text:bookmark-start text:name="__RefHeading___la_gestion_des_parametres_temps_des_utilisateurs_6"/><text:bookmark-start text:name="la_gestion_des_parametres_temps_des_utilisateurs"/>3.2. La gestion des paramètres "temps" des utilisateurs :<text:bookmark-end text:name="__RefHeading___la_gestion_des_parametres_temps_des_utilisateurs_6"/><text:bookmark-end text:name="la_gestion_des_parametres_temps_des_utilisateurs"/></text:h>
            <text:list text:style-name="List_20_1" text:continue-numbering="false">
              <text:list-item>
                <text:p text:style-name="List_20_1_Content_First"> <text:a xlink:type="simple" xlink:href="https://cnrs-manuels.ohris.info/doku.php/module_temps:gestionnaire_affecter_un_valideur" text:style-name="Internet_20_link" text:visited-style-name="Visited_20_Internet_20_Link">Comment attribuer ou modifier un valideur temps ?</text:a></text:p>
              </text:list-item>
              <text:list-item>
                <text:p text:style-name="List_20_1_Content"> <text:a xlink:type="simple" xlink:href="https://cnrs-manuels.ohris.info/doku.php/module_temps:gestionnaire_affecter_un_valideur_en_masse" text:style-name="Internet_20_link" text:visited-style-name="Visited_20_Internet_20_Link"> Comment attribuer ou modifier un valideur temps en masse ?</text:a></text:p>
              </text:list-item>
              <text:list-item>
                <text:p text:style-name="List_20_1_Content"> <text:a xlink:type="simple" xlink:href="https://cnrs-manuels.ohris.info/doku.php/module_temps:gestionnaire_attribuer_un_badge" text:style-name="Internet_20_link" text:visited-style-name="Visited_20_Internet_20_Link"> Comment attribuer un badge à un utilisateur ?</text:a></text:p>
              </text:list-item>
              <text:list-item>
                <text:p text:style-name="List_20_1_Content"> <text:a xlink:type="simple" xlink:href="https://cnrs-manuels.ohris.info/doku.php/module_temps:gestionnaire_affecter_un_profil_d_heures_horaire" text:style-name="Internet_20_link" text:visited-style-name="Visited_20_Internet_20_Link">Comment attribuer un profil d'heures à un utilisateur ?</text:a></text:p>
              </text:list-item>
              <text:list-item>
                <text:p text:style-name="List_20_1_Content"> <text:a xlink:type="simple" xlink:href="https://cnrs-manuels.ohris.info/doku.php/module_temps:gestionnaire_affecter_une_grille_horaires" text:style-name="Internet_20_link" text:visited-style-name="Visited_20_Internet_20_Link"> Comment attribuer une grille horaire à un utilisateur ?</text:a></text:p>
              </text:list-item>
              <text:list-item>
                <text:p text:style-name="List_20_1_Content"> <text:a xlink:type="simple" xlink:href="https://cnrs-manuels.ohris.info/doku.php/module_temps:gestionnaire_parametrer_la_pause_medidienne" text:style-name="Internet_20_link" text:visited-style-name="Visited_20_Internet_20_Link"> Comment paramétrer la pause méridienne d'un utilisateur ?</text:a></text:p>
              </text:list-item>
              <text:list-item>
                <text:p text:style-name="List_20_1_Content_Last"> <text:a xlink:type="simple" xlink:href="https://cnrs-manuels.ohris.info/doku.php/parametrage_general" text:style-name="Internet_20_link" text:visited-style-name="Visited_20_Internet_20_Link">Voir les tutoriels généraux de création &amp; modification d'un utilisateur...</text:a></text:p>
              </text:list-item>
            </text:list>
            <text:h text:style-name="Heading_20_3" text:outline-level="3"><text:bookmark-start text:name="__RefHeading___questions_reponses_7"/><text:bookmark-start text:name="questions_reponses"/>4. Questions / Réponses<text:bookmark-end text:name="__RefHeading___questions_reponses_7"/><text:bookmark-end text:name="questions_reponses"/></text:h>
            <text:list text:style-name="List_20_1" text:continue-numbering="false">
              <text:list-item>
                <text:p text:style-name="LastListParagraph_List_20_1_Content_First"> <text:a xlink:type="simple" xlink:href="https://cnrs-manuels.ohris.info/doku.php/module_temps:le_compteur_recuperations_d_horaires" text:style-name="Internet_20_link" text:visited-style-name="Visited_20_Internet_20_Link">Le compteur récupérations d'horaires</text:a></text:p>
              </text:list-item>
            </text:list>
            <text:h text:style-name="Heading_20_3" text:outline-level="3"><text:bookmark-start text:name="__RefHeading___l_assistance_8"/><text:bookmark-start text:name="l_assistance"/>5. L'assistance<text:bookmark-end text:name="__RefHeading___l_assistance_8"/><text:bookmark-end text:name="l_assistance"/></text:h>
            <text:list text:style-name="List_20_1" text:continue-numbering="false">
              <text:list-item>
                <text:p text:style-name="LastListParagraph_List_20_1_Content_First"> <text:a xlink:type="simple" xlink:href="https://cnrs-manuels.ohris.info/doku.php/module_temps:assitance_module_temps" text:style-name="Internet_20_link" text:visited-style-name="Visited_20_Internet_20_Link">Supports Temps</text:a></text:p>
              </text:list-item>
            </text:list>
          </table:table-cell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6.35cm" style:rel-width="100%" svg:height="6.3235416666667cm" style:rel-height="scale"><draw:image xlink:href="Pictures/a9e2285f6d32e842356254f2933f2555.pn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337.323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144.567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15:00</meta:creation-date>
    <dc:creator>Generated</dc:creator>
    <dc:date>2026-09-05T06::15:00</dc:date>
    <dc:language>en-US</dc:language>
    <meta:editing-cycles>1</meta:editing-cycles>
    <meta:editing-duration>PT0S</meta:editing-duration>
    <dc:title>module_temps</dc:title>
  </office:meta>
</office:document-meta>
</file>