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b60981cd65807c943d21b4da914a6a.png"/>
  <manifest:file-entry manifest:media-type="image/png" manifest:full-path="Pictures/cbaef9e7b6c2875fc439458f0bf519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comment_modifier_supprimer_un_evenement"/><text:bookmark-start text:name="__RefHeading___comment_modifier_ou_supprimer_un_evenement_de_temps_1"/><text:bookmark-start text:name="comment_modifier_ou_supprimer_un_evenement_de_temps"/>Comment modifier ou supprimer un événement de temps ?<text:bookmark-end text:name="__RefHeading___comment_modifier_ou_supprimer_un_evenement_de_temps_1"/><text:bookmark-end text:name="comment_modifier_ou_supprimer_un_evenement_de_temps"/></text:h>
      <text:p text:style-name="Text_20_body">Rendez vous sur la feuille de temps de l'utilisateur. La procédure est disponible ici: <text:a xlink:type="simple" xlink:href="https://cnrs-manuels.ohris.info/doku.php/module_temps:comment_acceder_feuille_de_temps_utilisateur" text:style-name="Internet_20_link" text:visited-style-name="Visited_20_Internet_20_Link">Comment accéder au calendrier et à une feuille de temps d'un utilisateur ?</text:a>“</text:p>
      <text:h text:style-name="Heading_20_2" text:outline-level="2"><text:bookmark-start text:name="__RefHeading___etape_1modifier_un_evenement_de_temps_2"/><text:bookmark-start text:name="etape_1modifier_un_evenement_de_temps"/>Etape 1 : Modifier un événement de temps<text:bookmark-end text:name="__RefHeading___etape_1modifier_un_evenement_de_temps_2"/><text:bookmark-end text:name="etape_1modifier_un_evenement_de_temps"/></text:h>
      <text:p text:style-name="Text_20_body"><text:span text:style-name="Strong_20_Emphasis">1.</text:span><text:line-break/> <text:line-break/></text:p>
      <text:p text:style-name="Text_20_body">Une fenêtre s'ouvre : </text:p>
      <text:p text:style-name="Text_20_body"><text:span text:style-name="Strong_20_Emphasis">2.</text:span>“<text:span text:style-name="Strong_20_Emphasis">Modifier</text:span>”<text:line-break/> <text:line-break/></text:p>
      <text:p text:style-name="Text_20_body">Renseignez les heures  : </text:p>
      <text:p text:style-name="Text_20_body"><text:span text:style-name="Strong_20_Emphasis">3.</text:span>“<text:span text:style-name="Strong_20_Emphasis">Valider</text:span>”<text:line-break/> <text:line-break/></text:p>
      <text:p text:style-name="Text_20_body">Les heures validées apparaissent en vert : </text:p>
      <text:p text:style-name="Text_20_body"><draw:frame draw:style-name="media" draw:name="0" text:anchor-type="as-char" draw:z-index="0" svg:width="26.9875cm" style:rel-width="100%" svg:height="11.297708333333cm" style:rel-height="scale"><draw:image xlink:href="Pictures/8ab60981cd65807c943d21b4da914a6a.png" xlink:type="simple" xlink:show="embed" xlink:actuate="onLoad"/></draw:frame></text:p>
      <text:h text:style-name="Heading_20_2" text:outline-level="2"><text:bookmark-start text:name="__RefHeading___etape_2supprimer_un_evenement_de_temps_3"/><text:bookmark-start text:name="etape_2supprimer_un_evenement_de_temps"/>Etape 2 : Supprimer un événement de temps<text:bookmark-end text:name="__RefHeading___etape_2supprimer_un_evenement_de_temps_3"/><text:bookmark-end text:name="etape_2supprimer_un_evenement_de_temps"/></text:h>
      <text:p text:style-name="Text_20_body">Cliquez directement sur les heures comme pour effectuer une modification. </text:p>
      <text:p text:style-name="Text_20_body"><text:span text:style-name="Strong_20_Emphasis">1.</text:span><text:line-break/><text:span text:style-name="Strong_20_Emphasis">2.</text:span>“<text:span text:style-name="Strong_20_Emphasis">Refuser</text:span>” <text:line-break/></text:p>
      <text:p text:style-name="Text_20_body">Votre suppression a été prise en compte. L'événement n'apparait plus sur la feuille de l'utilisateur.</text:p>
      <text:p text:style-name="Text_20_body"><draw:frame draw:style-name="media" draw:name="1" text:anchor-type="as-char" draw:z-index="1" svg:width="27.410833333333cm" style:rel-width="100%" svg:height="10.31875cm" style:rel-height="scale"><draw:image xlink:href="Pictures/cbaef9e7b6c2875fc439458f0bf5194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23</meta:creation-date>
    <dc:creator>Generated</dc:creator>
    <dc:date>2026-09-05T06::50:23</dc:date>
    <dc:language>en-US</dc:language>
    <meta:editing-cycles>1</meta:editing-cycles>
    <meta:editing-duration>PT0S</meta:editing-duration>
    <dc:title>module_temps:comment_modifier_supprimer_un_evenement</dc:title>
  </office:meta>
</office:document-meta>
</file>