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b1707e1db89b8ca210371f362cf6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envoyer_mes_heures_en_validation"/><text:bookmark-start text:name="__RefHeading___comment_envoyer_en_validation_mes_demandes_de_correction_1"/><text:bookmark-start text:name="comment_envoyer_en_validation_mes_demandes_de_correction"/>Comment envoyer en validation mes demandes de correction ?<text:bookmark-end text:name="__RefHeading___comment_envoyer_en_validation_mes_demandes_de_correction_1"/><text:bookmark-end text:name="comment_envoyer_en_validation_mes_demandes_de_correction"/></text:h>
      <text:p text:style-name="Text_20_body">Afin  que votre manager puisse valider vos demandes de correction, vous devez les envoyer en validation.</text:p>
      <text:p text:style-name="Text_20_body">Pour cela, rendez-vous sur votre feuille de temps. La procédure est disponible ici : <text:a xlink:type="simple" xlink:href="https://documentation.ohris.info/doku.php/module_temps:acceder_a_une_feuille_d_heure_hebdomadaire" text:style-name="Internet_20_link" text:visited-style-name="Visited_20_Internet_20_Link">https://documentation.ohris.info/doku.php/module_temps:acceder_a_une_feuille_d_heure_hebdomadaire</text:a></text:p>
      <text:line-break/>
      <text:p text:style-name="Text_20_body"><text:span text:style-name="Strong_20_Emphasis">1.</text:span><text:line-break/><text:span text:style-name="Strong_20_Emphasis">2.</text:span>“<text:span text:style-name="Strong_20_Emphasis">Envoyer en validation</text:span>”<text:line-break/>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draw:frame draw:style-name="media" draw:name="\\ Legend" text:anchor-type="as-char" draw:z-index="0" svg:width="21.166666666667cm" style:rel-width="100%"><draw:text-box><text:p text:style-name="legendcenter"><draw:frame draw:style-name="media" draw:name="\\" text:anchor-type="as-char" draw:z-index="0" svg:width="21.166666666667cm" style:rel-width="100%" svg:height="7.112685560054cm" style:rel-height="scale"><draw:image xlink:href="Pictures/47b1707e1db89b8ca210371f362cf6bc.png" xlink:type="simple" xlink:show="embed" xlink:actuate="onLoad"/></draw:frame>\\</text:p></draw:text-box></draw:frame> <text:line-break/>
Sur fond bleu : les heures sont à soumettre. <text:line-break/>
Sur fond orange : les heures sont en cours de validation. <text:line-break/>
Sur fond vert : les heures sont validées.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85.512pt"/>
    </style:style>
    <style:style style:name="odt_auto_style_table_column_1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8::53:34</meta:creation-date>
    <dc:creator>Generated</dc:creator>
    <dc:date>2026-09-06T08::53:34</dc:date>
    <dc:language>en-US</dc:language>
    <meta:editing-cycles>1</meta:editing-cycles>
    <meta:editing-duration>PT0S</meta:editing-duration>
    <dc:title>module_temps:comment_envoyer_mes_heures_en_validation</dc:title>
  </office:meta>
</office:document-meta>
</file>