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439a71e826bea07e7740eb402c8393.png"/>
  <manifest:file-entry manifest:media-type="image/png" manifest:full-path="Pictures/629d8e6348e375c0e241b44ef9e31d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acceder_feuille_de_temps_utilisateur"/><text:bookmark-start text:name="__RefHeading___comment_acceder_au_calendrier_et_a_une_feuille_de_temps_d_un_utilisateur_1"/><text:bookmark-start text:name="comment_acceder_au_calendrier_et_a_une_feuille_de_temps_d_un_utilisateur"/>Comment accéder au calendrier et à une feuille de temps d'un utilisateur ?<text:bookmark-end text:name="__RefHeading___comment_acceder_au_calendrier_et_a_une_feuille_de_temps_d_un_utilisateur_1"/><text:bookmark-end text:name="comment_acceder_au_calendrier_et_a_une_feuille_de_temps_d_un_utilisateur"/></text:h>
      <text:p text:style-name="Text_20_body">En tant que valideur, vous pouvez accéder au calendrier et à la feuille de temps de vos collaborateurs.</text:p>
      <text:h text:style-name="Heading_20_3" text:outline-level="3"><text:bookmark-start text:name="__RefHeading___etape_1acceder_au_calendrier_d_un_utilisateur_2"/><text:bookmark-start text:name="etape_1acceder_au_calendrier_d_un_utilisateur"/>Etape 1 : Accéder au calendrier d'un utilisateur<text:bookmark-end text:name="__RefHeading___etape_1acceder_au_calendrier_d_un_utilisateur_2"/><text:bookmark-end text:name="etape_1acceder_au_calendrier_d_un_utilisateur"/></text:h>
      <text:line-break/>
      <text:p text:style-name="Text_20_body"><text:span text:style-name="Strong_20_Emphasis">1.</text:span>“<text:span text:style-name="Strong_20_Emphasis">Temps</text:span>”“<text:span text:style-name="Strong_20_Emphasis">Autres calendriers</text:span>”<text:line-break/><text:span text:style-name="Strong_20_Emphasis">2.</text:span><text:line-break/><text:span text:style-name="Strong_20_Emphasis">3.</text:span>“<text:span text:style-name="Strong_20_Emphasis">Rechercher</text:span>”<text:line-break/></text:p>
      <text:p text:style-name="Text_20_body">Le calendrier de l'utilisateur apparaît.</text:p>
      <text:p text:style-name="Text_20_body"><draw:frame draw:style-name="mediacenter" draw:name="0" text:anchor-type="paragraph" draw:z-index="0" svg:width="35.004375cm" style:rel-width="100%" svg:height="13.282083333333cm" style:rel-height="scale"><draw:image xlink:href="Pictures/b3439a71e826bea07e7740eb402c8393.png" xlink:type="simple" xlink:show="embed" xlink:actuate="onLoad"/></draw:frame></text:p>
      <text:h text:style-name="Heading_20_3" text:outline-level="3"><text:bookmark-start text:name="__RefHeading___etape_2acceder_a_la_feuille_de_temps_d_un_utilisateur_3"/><text:bookmark-start text:name="etape_2acceder_a_la_feuille_de_temps_d_un_utilisateur"/>Etape 2 : Accéder à la feuille de temps d'un utilisateur<text:bookmark-end text:name="__RefHeading___etape_2acceder_a_la_feuille_de_temps_d_un_utilisateur_3"/><text:bookmark-end text:name="etape_2acceder_a_la_feuille_de_temps_d_un_utilisateur"/></text:h>
      <text:p text:style-name="Text_20_body">Pour accéder à la feuille temps d'un utilisateur, vous pouvez cliquer sur une semaine spécifique ou sur le mois complet. <text:line-break/>
La feuille de temps hebdomadaire ou mensuelle s'affiche :</text:p>
      <text:p text:style-name="Text_20_body"><draw:frame draw:style-name="mediacenter" draw:name="1" text:anchor-type="paragraph" draw:z-index="1" svg:width="42.06875cm" style:rel-width="100%" svg:height="18.25625cm" style:rel-height="scale"><draw:image xlink:href="Pictures/629d8e6348e375c0e241b44ef9e31d4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8::55:47</meta:creation-date>
    <dc:creator>Generated</dc:creator>
    <dc:date>2026-09-06T08::55:47</dc:date>
    <dc:language>en-US</dc:language>
    <meta:editing-cycles>1</meta:editing-cycles>
    <meta:editing-duration>PT0S</meta:editing-duration>
    <dc:title>module_temps:comment_acceder_feuille_de_temps_utilisateur</dc:title>
  </office:meta>
</office:document-meta>
</file>