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bfac1129cbb3d416503b85fad68c51.png"/>
  <manifest:file-entry manifest:media-type="image/jpeg" manifest:full-path="Pictures/ee7a6848e732cefe8aeccca60ec0815c.jpg"/>
  <manifest:file-entry manifest:media-type="image/png" manifest:full-path="Pictures/6470361c896c6d203b9f978a111c29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acceder_a_une_feuille_d_heure_hebdomadaire"/><text:bookmark-start text:name="__RefHeading___comment_acceder_a_une_feuille_d_heures_hebdomadaire_1"/><text:bookmark-start text:name="comment_acceder_a_une_feuille_d_heures_hebdomadaire"/>Comment accéder à une feuille d'heures hebdomadaire ?<text:bookmark-end text:name="__RefHeading___comment_acceder_a_une_feuille_d_heures_hebdomadaire_1"/><text:bookmark-end text:name="comment_acceder_a_une_feuille_d_heures_hebdomadaire"/></text:h>
      <text:p text:style-name="Text_20_body">En tant qu'utilisateur, depuis votre page d'accueil, vous avez la possibilité de visualiser vos temps de deux façons :</text:p>
      <text:list text:style-name="List_20_1" text:continue-numbering="false">
        <text:list-item>
          <text:p text:style-name="List_20_1_Content_First"> <text:span text:style-name="Strong_20_Emphasis">Option 1</text:span> : Depuis votre calendrier. <text:line-break/></text:p>
        </text:list-item>
        <text:list-item>
          <text:p text:style-name="List_20_1_Content_Last"> <text:span text:style-name="Strong_20_Emphasis">Option 2</text:span> : Depuis votre feuille de temps.<text:line-break/></text:p>
        </text:list-item>
      </text:list>
      <text:h text:style-name="Heading_20_2" text:outline-level="2"><text:bookmark-start text:name="__RefHeading___option_1depuis_votre_calendrier_2"/><text:bookmark-start text:name="option_1depuis_votre_calendrier"/>Option 1 : Depuis votre calendrier<text:bookmark-end text:name="__RefHeading___option_1depuis_votre_calendrier_2"/><text:bookmark-end text:name="option_1depuis_votre_calendrier"/></text:h>
      <text:line-break/>
      <text:p text:style-name="Text_20_body">“<text:span text:style-name="Strong_20_Emphasis">Visualiser mon calendrier</text:span>”<text:line-break/></text:p>
      <text:p text:style-name="Text_20_body">Votre calendrier s'ouvre, et vous pouvez visualiser un récapitulatif de vos heures sur les mois précédents.</text:p>
      <text:p text:style-name="Text_20_body"><draw:frame draw:style-name="media" draw:name="0" text:anchor-type="as-char" draw:z-index="0" svg:width="26.458333333333cm" style:rel-width="100%" svg:height="12.721892869156cm" style:rel-height="scale"><draw:image xlink:href="Pictures/edbfac1129cbb3d416503b85fad68c51.png" xlink:type="simple" xlink:show="embed" xlink:actuate="onLoad"/></draw:frame></text:p>
      <text:p text:style-name="Text_20_body"><draw:frame draw:style-name="PluginODTAutoStyle_Frame_1_text_frame" draw:name="Frame1" text:anchor-type="paragraph" svg:width="385.512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En cliquant sur un mois, ou sur une semaine spécifique, vous accéderez respectivement à votre feuille mensuelle ou votre feuille hebdomadaire. <text:line-break/>
<text:line-break/>
<text:line-break/>
<draw:frame draw:style-name="media" draw:name="1" text:anchor-type="as-char" draw:z-index="1" svg:width="21.166666666667cm" style:rel-width="100%" svg:height="10.178430079156cm" style:rel-height="scale"><draw:image xlink:href="Pictures/ee7a6848e732cefe8aeccca60ec0815c.jp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option_2depuis_votre_feuille_de_temps_3"/><text:bookmark-start text:name="option_2depuis_votre_feuille_de_temps"/>Option 2 : Depuis votre feuille de temps<text:bookmark-end text:name="__RefHeading___option_2depuis_votre_feuille_de_temps_3"/><text:bookmark-end text:name="option_2depuis_votre_feuille_de_temps"/></text:h>
      <text:line-break/>
      <text:p text:style-name="Text_20_body">“<text:span text:style-name="Strong_20_Emphasis">Accéder à ma feuille</text:span>”<text:line-break/></text:p>
      <text:p text:style-name="Text_20_body">Votre feuille s'ouvre, et vous pouvez visualiser le détail de vos heures effectuées sur la semaine en cours.</text:p>
      <text:p text:style-name="Text_20_body"><draw:frame draw:style-name="media" draw:name="2" text:anchor-type="as-char" draw:z-index="2" svg:width="26.458333333333cm" style:rel-width="100%" svg:height="10.063663177135cm" style:rel-height="scale"><draw:image xlink:href="Pictures/6470361c896c6d203b9f978a111c292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8:38</meta:creation-date>
    <dc:creator>Generated</dc:creator>
    <dc:date>2026-09-05T06::58:38</dc:date>
    <dc:language>en-US</dc:language>
    <meta:editing-cycles>1</meta:editing-cycles>
    <meta:editing-duration>PT0S</meta:editing-duration>
    <dc:title>module_temps:acceder_a_une_feuille_d_heure_hebdomadaire</dc:title>
  </office:meta>
</office:document-meta>
</file>