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ceee4701f3d4f98b6909e890b805010.svg"/>
  <manifest:file-entry manifest:media-type="image/svg+xml" manifest:full-path="Pictures/e38a0dbb3344dbed23db54e392c4d763.svg"/>
  <manifest:file-entry manifest:media-type="image/jpeg" manifest:full-path="Pictures/66eeadbb6b33eda1dcf3c64b444252c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top="0"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ule_notes_de_frais:comment_valider_une_note_de_frais"/><text:bookmark-start text:name="__RefHeading___comment_valider_une_note_de_frais_d_un_collaborateur_1"/><text:bookmark-start text:name="comment_valider_une_note_de_frais_d_un_collaborateur"/>Comment valider une note de frais d'un collaborateur ?<text:bookmark-end text:name="__RefHeading___comment_valider_une_note_de_frais_d_un_collaborateur_1"/><text:bookmark-end text:name="comment_valider_une_note_de_frais_d_un_collaborateur"/></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En tant que manager, vous êtes notifié en temps réel des nouvelles demandes de remboursement de votre équipe. Votre rôle sur oHRis est de traiter les demandes de remboursement avant qu’elles ne soient traiter par votre service comptable. </text:p></table:table-cell></table:table-row></table:table></draw:text-box></draw:frame> Vous pouvez valider ces demandes depuis deux écrans :</text:p>
      <text:list text:style-name="List_20_1" text:continue-numbering="false">
        <text:list-item>
          <text:p text:style-name="List_20_1_Content_First"> 1. Depuis votre page d'accueil </text:p>
        </text:list-item>
        <text:list-item>
          <text:p text:style-name="List_20_1_Content_Last"> 2. Depuis le module Note de frais</text:p>
        </text:list-item>
      </text:list>
      <text:h text:style-name="Heading_20_2" text:outline-level="2"><text:bookmark-start text:name="__RefHeading___option_1valider_une_note_de_frais_depuis_votre_page_d_accueil_2"/><text:bookmark-start text:name="option_1valider_une_note_de_frais_depuis_votre_page_d_accueil"/>Option 1 : Valider une note de frais depuis votre page d'accueil<text:bookmark-end text:name="__RefHeading___option_1valider_une_note_de_frais_depuis_votre_page_d_accueil_2"/><text:bookmark-end text:name="option_1valider_une_note_de_frais_depuis_votre_page_d_accueil"/></text:h>
      <text:line-break/>
      <text:p text:style-name="Text_20_body"><text:span text:style-name="Strong_20_Emphasis">1.</text:span>“<text:span text:style-name="Strong_20_Emphasis">Note de frais à valider</text:span>”<text:line-break/></text:p>
      <text:h text:style-name="Heading_20_2" text:outline-level="2"><text:bookmark-start text:name="__RefHeading___option_2valider_une_note_de_frais_depuis_le_module_note_de_frais_3"/><text:bookmark-start text:name="option_2valider_une_note_de_frais_depuis_le_module_note_de_frais"/>Option 2 : Valider une note de frais depuis le module Note de frais<text:bookmark-end text:name="__RefHeading___option_2valider_une_note_de_frais_depuis_le_module_note_de_frais_3"/><text:bookmark-end text:name="option_2valider_une_note_de_frais_depuis_le_module_note_de_frais"/></text:h>
      <text:line-break/>
      <text:p text:style-name="Text_20_body"><text:span text:style-name="Strong_20_Emphasis">1.</text:span>“<text:span text:style-name="Strong_20_Emphasis">Note de frais</text:span>”<text:line-break/></text:p>
      <text:line-break/>
      <text:p text:style-name="Text_20_body"><text:span text:style-name="Strong_20_Emphasis">2</text:span>“<text:span text:style-name="Strong_20_Emphasis">A valider</text:span>”<text:line-break/>
 La liste des note de frais à valider apparaît. <text:line-break/></text:p>
      <text:h text:style-name="Heading_20_3" text:outline-level="3"><text:bookmark-start text:name="__RefHeading___cas_n_1vous_souhaitez_valider_les_notes_de_frais_en_masse_4"/><text:bookmark-start text:name="cas_n_1vous_souhaitez_valider_les_notes_de_frais_en_masse"/>Cas n °1 : Vous souhaitez valider les notes de frais en masse<text:bookmark-end text:name="__RefHeading___cas_n_1vous_souhaitez_valider_les_notes_de_frais_en_masse_4"/><text:bookmark-end text:name="cas_n_1vous_souhaitez_valider_les_notes_de_frais_en_masse"/></text:h>
      <text:line-break/>
      <text:p text:style-name="Text_20_body"><text:span text:style-name="Strong_20_Emphasis">1.</text:span>“<text:span text:style-name="Strong_20_Emphasis">Traiter les notes de frais sélectionnées</text:span>”<text:line-break/>
Une pop-up apparaît. <text:line-break/></text:p>
      <text:line-break/>
      <text:p text:style-name="Text_20_body"><text:span text:style-name="Strong_20_Emphasis">2.</text:span>“<text:span text:style-name="Strong_20_Emphasis">Valider</text:span>”“<text:span text:style-name="Strong_20_Emphasis">Refuser</text:span>”“<text:span text:style-name="Strong_20_Emphasis">Enregistrer</text:span>”<text:line-break/><text:line-break/><draw:frame draw:style-name="media" draw:name="0" text:anchor-type="as-char" draw:z-index="0" svg:width="" svg:rel-width="100%" svg:height="0cm"><draw:image xlink:href="Pictures/2ceee4701f3d4f98b6909e890b805010.svg" xlink:type="simple" xlink:show="embed" xlink:actuate="onLoad"/></draw:frame><text:line-break/></text:p>
      <text:h text:style-name="Heading_20_3" text:outline-level="3"><text:bookmark-start text:name="__RefHeading___cas_n_2vous_souhaitez_acceder_au_detail_des_notes_de_frais_5"/><text:bookmark-start text:name="cas_n_2vous_souhaitez_acceder_au_detail_des_notes_de_frais"/>Cas n°2 : Vous souhaitez accéder au détail des notes de frais<text:bookmark-end text:name="__RefHeading___cas_n_2vous_souhaitez_acceder_au_detail_des_notes_de_frais_5"/><text:bookmark-end text:name="cas_n_2vous_souhaitez_acceder_au_detail_des_notes_de_frais"/></text:h>
      <text:line-break/>
      <text:p text:style-name="Text_20_body"><text:span text:style-name="Strong_20_Emphasis">1.</text:span><text:line-break/>
Vous accédez à la liste des dépenses faisant partie de la note de frais sélectionnée. 
<text:line-break/></text:p>
      <text:line-break/>
      <text:p text:style-name="Text_20_body">“<text:span text:style-name="Strong_20_Emphasis">Valider les dépenses sélectionnées</text:span>”<text:line-break/>“”<text:line-break/><text:line-break/><text:line-break/><text:line-break/>
<draw:frame draw:style-name="media" draw:name="1" text:anchor-type="as-char" draw:z-index="1" svg:width="" svg:rel-width="100%" svg:height="0cm"><draw:image xlink:href="Pictures/e38a0dbb3344dbed23db54e392c4d763.svg" xlink:type="simple" xlink:show="embed" xlink:actuate="onLoad"/></draw:frame> En cliquant sur le premier icône sous “Eléments” vous avez la possibilité de télécharger le ticket de caisse associé à la dépense. <text:line-break/>
En cliquant sur le deuxième icône, vous pouvez tout simplement le visualiser.</text:p>
      <text:p text:style-name="Text_20_body"><text:line-break/>
Si vous cliquez sur la dépense, vous aurez accès au détail complet.
<text:line-break/>
<draw:frame draw:style-name="media" draw:name="2" text:anchor-type="as-char" draw:z-index="2" svg:width="17.277291666667cm" style:rel-width="100%" svg:height="17.30375cm" style:rel-height="scale"><draw:image xlink:href="Pictures/66eeadbb6b33eda1dcf3c64b444252c9.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top="0"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6T09::55:02</meta:creation-date>
    <dc:creator>Generated</dc:creator>
    <dc:date>2026-09-06T09::55:02</dc:date>
    <dc:language>en-US</dc:language>
    <meta:editing-cycles>1</meta:editing-cycles>
    <meta:editing-duration>PT0S</meta:editing-duration>
    <dc:title>module_notes_de_frais:comment_valider_une_note_de_frais</dc:title>
  </office:meta>
</office:document-meta>
</file>