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  <manifest:file-entry manifest:media-type="image/png" manifest:full-path="Pictures/0902dd3e6deb28804b155943eba938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notes_de_frais:comment_faire_ma_demande_de_remboursement"/><text:bookmark-start text:name="__RefHeading___comment_faire_ma_demande_de_remboursement_1"/><text:bookmark-start text:name="comment_faire_ma_demande_de_remboursement"/>Comment faire ma demande de remboursement ?<text:bookmark-end text:name="__RefHeading___comment_faire_ma_demande_de_remboursement_1"/><text:bookmark-end text:name="comment_faire_ma_demande_de_remboursement"/></text:h>
      <text:p text:style-name="Text_20_body">Une fois que vous avez saisi les dépenses, vous pouvez demander un remboursement.</text:p>
      <text:line-break/>
      <text:p text:style-name="Text_20_body"><text:span text:style-name="Strong_20_Emphasis">1.</text:span>“”<text:line-break/></text:p>
      <text:p text:style-name="Text_20_body">Une fenêtre s'ouvre.</text:p>
      <text:line-break/>
      <text:p text:style-name="Text_20_body"><text:span text:style-name="Strong_20_Emphasis">2.</text:span><text:line-break/><text:span text:style-name="Strong_20_Emphasis">3.</text:span>“”<text:line-break/></text:p>
      <text:p text:style-name="Text_20_body">La dépense est alors devenue une note de frais. <text:line-break/>
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Il faut effectuer cette manipulation qu'une fois que vous avez renseigné l'intégralité des dépenses du mois.</text:p>
      <text:p text:style-name="Text_20_body"><draw:frame draw:style-name="medialeft" draw:name="1" text:anchor-type="paragraph" draw:z-index="1" svg:width="42.518541666667cm" style:rel-width="100%" svg:height="6.6145833333333cm" style:rel-height="scale"><draw:image xlink:href="Pictures/0902dd3e6deb28804b155943eba9388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22</meta:creation-date>
    <dc:creator>Generated</dc:creator>
    <dc:date>2026-09-06T09::56:22</dc:date>
    <dc:language>en-US</dc:language>
    <meta:editing-cycles>1</meta:editing-cycles>
    <meta:editing-duration>PT0S</meta:editing-duration>
    <dc:title>module_notes_de_frais:comment_faire_ma_demande_de_remboursement</dc:title>
  </office:meta>
</office:document-meta>
</file>