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6f5c63928c491679e08192a72721c4.jpg"/>
  <manifest:file-entry manifest:media-type="image/svg+xml" manifest:full-path="Pictures/e38a0dbb3344dbed23db54e392c4d763.svg"/>
  <manifest:file-entry manifest:media-type="image/jpeg" manifest:full-path="Pictures/5963c7251686a50cd1d980a1f79f3f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notes_de_frais:comment_consulter_une_note_de_frais"/><text:bookmark-start text:name="__RefHeading___comment_consulter_une_note_de_frais_deja_validee_d_un_collaborateur_1"/><text:bookmark-start text:name="comment_consulter_une_note_de_frais_deja_validee_d_un_collaborateur"/>Comment consulter une note de frais déjà validée d'un collaborateur ?<text:bookmark-end text:name="__RefHeading___comment_consulter_une_note_de_frais_deja_validee_d_un_collaborateur_1"/><text:bookmark-end text:name="comment_consulter_une_note_de_frais_deja_validee_d_un_collaborateur"/></text:h>
      <text:p text:style-name="Text_20_body">A tout moment, vous pouvez retrouver les notes de frais déjà validées de vos collaborateurs. </text:p>
      <text:line-break/>
      <text:p text:style-name="Text_20_body"><text:span text:style-name="Strong_20_Emphasis">1.</text:span>“<text:span text:style-name="Strong_20_Emphasis">Note de frais</text:span>”<text:line-break/><text:span text:style-name="Strong_20_Emphasis">2.</text:span>“<text:span text:style-name="Strong_20_Emphasis">Gestion</text:span>”“<text:span text:style-name="Strong_20_Emphasis">Recherche notes de frais</text:span>”<text:line-break/><text:line-break/>
 </text:p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draw:frame draw:style-name="media" draw:name="0" text:anchor-type="as-char" draw:z-index="0" svg:width="22.277916666667cm" style:rel-width="100%" svg:height="12.805833333333cm" style:rel-height="scale"><draw:image xlink:href="Pictures/fc6f5c63928c491679e08192a72721c4.jpg" xlink:type="simple" xlink:show="embed" xlink:actuate="onLoad"/></draw:frame>
<text:span text:style-name="Strong_20_Emphasis">3.</text:span> Dérouler le menu “<text:span text:style-name="Strong_20_Emphasis">Statut</text:span>” puis sélectionnez “<text:span text:style-name="Strong_20_Emphasis">Validée</text:span>” <text:line-break/>
<text:span text:style-name="Strong_20_Emphasis">4.</text:span> Cliquez ensuite sur “<text:span text:style-name="Strong_20_Emphasis">Rechercher</text:span>”</text:p></table:table-cell></table:table-row></table:table></draw:text-box></draw:frame><text:line-break/>
<draw:frame draw:style-name="media" draw:name="1" text:anchor-type="as-char" draw:z-index="1" svg:width="" svg:rel-width="100%" svg:height="0cm"><draw:image xlink:href="Pictures/e38a0dbb3344dbed23db54e392c4d763.svg" xlink:type="simple" xlink:show="embed" xlink:actuate="onLoad"/></draw:frame> D'autres statuts vous permettent de filtrer votre recherche : “En cours”, “Refusée” et “Payée”.
 Vous pouvez également ajouter d'autres filtres et effectuer une recherche par utilisateur, par services ou par groupes. <text:line-break/>
Cet écran de recherche vous permet notamment de filtrer par montant minimum et/ou maximum à rembourser. <text:line-break/>
Si vous souhaitez que l'ensemble des notes de frais de vos collaborateurs s'affichent, ne renseignez aucun filtre. </text:p>
      <text:p text:style-name="Text_20_body">Dans ce cas précis, toutes les notes de frais portant le statut “Validée” apparaissent.</text:p>
      <text:p text:style-name="Text_20_body"><draw:frame draw:style-name="media" draw:name="2" text:anchor-type="as-char" draw:z-index="2" svg:width="42.38625cm" style:rel-width="100%" svg:height="12.197291666667cm" style:rel-height="scale"><draw:image xlink:href="Pictures/5963c7251686a50cd1d980a1f79f3f46.jpg" xlink:type="simple" xlink:show="embed" xlink:actuate="onLoad"/></draw:frame></text:p>
      <text:p text:style-name="Text_20_body">SI vous ne filtrez pas votre recherche par statut, celui-ci sera renseigné en début de ligne et portera une couleur spécifique.</text:p>
      <text:line-break/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5:21</meta:creation-date>
    <dc:creator>Generated</dc:creator>
    <dc:date>2026-09-06T09::55:21</dc:date>
    <dc:language>en-US</dc:language>
    <meta:editing-cycles>1</meta:editing-cycles>
    <meta:editing-duration>PT0S</meta:editing-duration>
    <dc:title>module_notes_de_frais:comment_consulter_une_note_de_frais</dc:title>
  </office:meta>
</office:document-meta>
</file>