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27a1fb3a80c1b5c8fdf5a2e9230f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-de-frais"/><text:bookmark-start text:name="__RefHeading___tutoriels_du_module_notes_de_frais_1"/><text:bookmark-start text:name="tutoriels_du_module_notes_de_frais"/>Tutoriels du module "Notes de frais" :<text:bookmark-end text:name="__RefHeading___tutoriels_du_module_notes_de_frais_1"/><text:bookmark-end text:name="tutoriels_du_module_notes_de_frai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utilisateur_2"/><text:bookmark-start text:name="l_utilisateur"/>1. L'utilisateur :<text:bookmark-end text:name="__RefHeading___l_utilisateur_2"/><text:bookmark-end text:name="l_utilis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notes_de_frais:comment_saisir_une_depense" text:style-name="Internet_20_link" text:visited-style-name="Visited_20_Internet_20_Link">AR Comment saisir une dépense ?</text:a></text:p>
              </text:list-item>
              <text:list-item>
                <text:p text:style-name="List_20_1_Content"> <text:a xlink:type="simple" xlink:href="https://cnrs-manuels.ohris.info/doku.php/module_notes_de_frais:comment_saisir_une_depense_avec_son_smartphone" text:style-name="Internet_20_link" text:visited-style-name="Visited_20_Internet_20_Link">Comment saisir une dépense avec son Smartphone ?</text:a></text:p>
              </text:list-item>
              <text:list-item>
                <text:p text:style-name="List_20_1_Content"> <text:a xlink:type="simple" xlink:href="https://cnrs-manuels.ohris.info/doku.php/module_notes_de_frais:comment_faire_ma_demande_de_remboursement" text:style-name="Internet_20_link" text:visited-style-name="Visited_20_Internet_20_Link">AR Comment faire ma demande de remboursement ?</text:a></text:p>
              </text:list-item>
              <text:list-item>
                <text:p text:style-name="List_20_1_Content"> <text:a xlink:type="simple" xlink:href="https://cnrs-manuels.ohris.info/doku.php/module_notes_de_frais:comment_suivrel_avancement_de_mes_remboursements" text:style-name="Internet_20_link" text:visited-style-name="Visited_20_Internet_20_Link">AR Comment suivre l'avancement de mes remboursements ?</text:a></text:p>
              </text:list-item>
              <text:list-item>
                <text:p text:style-name="List_20_1_Content_Last"> <text:a xlink:type="simple" xlink:href="https://cnrs-manuels.ohris.info/doku.php/module_notes_de_frais:comment_creer_une_depense_depuis_ma_galerie" text:style-name="Internet_20_link" text:visited-style-name="Visited_20_Internet_20_Link">AR Comment créer une dépense depuis ma galerie de justificatifs ?</text:a></text:p>
              </text:list-item>
            </text:list>
            <text:h text:style-name="Heading_20_2" text:outline-level="2"><text:bookmark-start text:name="__RefHeading___le_valideur_3"/><text:bookmark-start text:name="le_valideur"/>2. Le valideur :<text:bookmark-end text:name="__RefHeading___le_valideur_3"/><text:bookmark-end text:name="le_valid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notes_de_frais:comment_valider_une_note_de_frais" text:style-name="Internet_20_link" text:visited-style-name="Visited_20_Internet_20_Link">AR - Comment valider une note de frais d'un collaborateur ?</text:a></text:p>
              </text:list-item>
              <text:list-item>
                <text:p text:style-name="List_20_1_Content"> <text:a xlink:type="simple" xlink:href="https://cnrs-manuels.ohris.info/doku.php/module_notes_de_frais:comment_saisir_une_depense_pour_un_collaborateur" text:style-name="Internet_20_link" text:visited-style-name="Visited_20_Internet_20_Link">AR - Comment saisir une dépense pour un collaborateur ?</text:a></text:p>
              </text:list-item>
              <text:list-item>
                <text:p text:style-name="List_20_1_Content_Last"> <text:a xlink:type="simple" xlink:href="https://cnrs-manuels.ohris.info/doku.php/module_notes_de_frais:comment_consulter_une_note_de_frais" text:style-name="Internet_20_link" text:visited-style-name="Visited_20_Internet_20_Link">AR - Comment consulter une note de frais déjà validée d'un collaborateur ?</text:a></text:p>
              </text:list-item>
            </text:list>
            <text:h text:style-name="Heading_20_2" text:outline-level="2"><text:bookmark-start text:name="__RefHeading___le_gestionnaire_comptable_4"/><text:bookmark-start text:name="le_gestionnaire_comptable"/>3. Le gestionnaire comptable :<text:bookmark-end text:name="__RefHeading___le_gestionnaire_comptable_4"/><text:bookmark-end text:name="le_gestionnaire_comptable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notes_de_frais:comment_consulter_exporter_les_justificatifs" text:style-name="Internet_20_link" text:visited-style-name="Visited_20_Internet_20_Link">AR - Comment exporter ou consulter les justificatifs ?</text:a></text:p>
              </text:list-item>
              <text:list-item>
                <text:p text:style-name="List_20_1_Content"> <text:a xlink:type="simple" xlink:href="https://cnrs-manuels.ohris.info/doku.php/module_notes_de_frais:comment_realiser_un_export_comptable" text:style-name="Internet_20_link" text:visited-style-name="Visited_20_Internet_20_Link">AR - Comment réaliser un export comptable ou paie ?</text:a></text:p>
              </text:list-item>
              <text:list-item>
                <text:p text:style-name="List_20_1_Content"> <text:a xlink:type="simple" xlink:href="https://cnrs-manuels.ohris.info/doku.php/module_notes_de_frais:comment_realiser_un_export_sepa" text:style-name="Internet_20_link" text:visited-style-name="Visited_20_Internet_20_Link">Comment réaliser un export SEPA ?</text:a></text:p>
              </text:list-item>
              <text:list-item>
                <text:p text:style-name="List_20_1_Content_Last"> <text:a xlink:type="simple" xlink:href="https://cnrs-manuels.ohris.info/doku.php/module_notes_de_frais:comment_extraire_les_depenses" text:style-name="Internet_20_link" text:visited-style-name="Visited_20_Internet_20_Link">AR - Comment obtenir un état Excel des dépenses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6.3235416666667cm" style:rel-height="scale"><draw:image xlink:href="Pictures/7127a1fb3a80c1b5c8fdf5a2e9230fbe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1::00:18</meta:creation-date>
    <dc:creator>Generated</dc:creator>
    <dc:date>2026-09-04T11::00:18</dc:date>
    <dc:language>en-US</dc:language>
    <meta:editing-cycles>1</meta:editing-cycles>
    <meta:editing-duration>PT0S</meta:editing-duration>
    <dc:title>module_notes-de-frais</dc:title>
  </office:meta>
</office:document-meta>
</file>