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044a9de0e87fe870a7cf6107a9a9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"/><text:bookmark-start text:name="__RefHeading___tutoriels_du_module_absences_1"/><text:bookmark-start text:name="tutoriels_du_module_absences"/>Tutoriels du module "Absences" :<text:bookmark-end text:name="__RefHeading___tutoriels_du_module_absences_1"/><text:bookmark-end text:name="tutoriels_du_module_absenc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utilisateur_2"/><text:bookmark-start text:name="l_utilisateur"/>1. L'utilisateur :<text:bookmark-end text:name="__RefHeading___l_utilisateur_2"/><text:bookmark-end text:name="l_utilis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onges:consulter_mes_droits" text:style-name="Internet_20_link" text:visited-style-name="Visited_20_Internet_20_Link">Comment consulter mes soldes, crédits et historique des actions ?</text:a></text:p>
              </text:list-item>
              <text:list-item>
                <text:p text:style-name="List_20_1_Content"> <text:a xlink:type="simple" xlink:href="https://cnrs-manuels.ohris.info/doku.php/module_conges:deposer_un_conges" text:style-name="Internet_20_link" text:visited-style-name="Visited_20_Internet_20_Link">Comment déposer une demande d'absence ?</text:a></text:p>
              </text:list-item>
              <text:list-item>
                <text:p text:style-name="List_20_1_Content"> <text:a xlink:type="simple" xlink:href="https://cnrs-manuels.ohris.info/doku.php/module_conges:deposer_une_mission" text:style-name="Internet_20_link" text:visited-style-name="Visited_20_Internet_20_Link">Comment déposer une mission ou une formation ?</text:a></text:p>
              </text:list-item>
              <text:list-item>
                <text:p text:style-name="List_20_1_Content"> <text:a xlink:type="simple" xlink:href="https://cnrs-manuels.ohris.info/doku.php/module_conges:zone_scolaire" text:style-name="Internet_20_link" text:visited-style-name="Visited_20_Internet_20_Link">Comment afficher les zones de vacances scolaires dans mon calendrier ?</text:a></text:p>
              </text:list-item>
              <text:list-item>
                <text:p text:style-name="List_20_1_Content"> <text:a xlink:type="simple" xlink:href="https://cnrs-manuels.ohris.info/doku.php/module_conges:annuler_un_conges" text:style-name="Internet_20_link" text:visited-style-name="Visited_20_Internet_20_Link">Comment modifier ou annuler une demande d'absence?</text:a></text:p>
              </text:list-item>
              <text:list-item>
                <text:p text:style-name="List_20_1_Content"> <text:a xlink:type="simple" xlink:href="https://cnrs-manuels.ohris.info/doku.php/module_conges:deposer_un_teletravail" text:style-name="Internet_20_link" text:visited-style-name="Visited_20_Internet_20_Link">Comment faire une demande de télétravail ?</text:a> </text:p>
              </text:list-item>
              <text:list-item>
                <text:p text:style-name="List_20_1_Content"> <text:a xlink:type="simple" xlink:href="https://cnrs-manuels.ohris.info/doku.php/module_conges:annuler_un_teletravail" text:style-name="Internet_20_link" text:visited-style-name="Visited_20_Internet_20_Link">Comment annuler une journée de télétravail ?</text:a></text:p>
              </text:list-item>
              <text:list-item>
                <text:p text:style-name="List_20_1_Content"> <text:a xlink:type="simple" xlink:href="https://cnrs-manuels.ohris.info/doku.php/module_conges:faire_un_don_de_jours" text:style-name="Internet_20_link" text:visited-style-name="Visited_20_Internet_20_Link">Comment faire un don de jours de congés ?</text:a></text:p>
              </text:list-item>
              <text:list-item>
                <text:p text:style-name="List_20_1_Content"> <text:a xlink:type="simple" xlink:href="https://cnrs-manuels.ohris.info/doku.php/module_conges:ajouter_un_commentaire_posteriori" text:style-name="Internet_20_link" text:visited-style-name="Visited_20_Internet_20_Link">Comment ajouter un commentaire à postériori à une demande d'absence ?</text:a></text:p>
              </text:list-item>
              <text:list-item>
                <text:p text:style-name="List_20_1_Content"> <text:a xlink:type="simple" xlink:href="https://cnrs-manuels.ohris.info/doku.php/module_conges:synchroniser_son_calendrier_ohris_a_son_agenda_de_messagerie" text:style-name="Internet_20_link" text:visited-style-name="Visited_20_Internet_20_Link">Comment synchroniser son calendrier à son agenda de messagerie ?</text:a></text:p>
              </text:list-item>
              <text:list-item>
                <text:p text:style-name="List_20_1_Content"> <text:a xlink:type="simple" xlink:href="https://cnrs-manuels.ohris.info/doku.php/module_conges:synthese_cpf" text:style-name="Internet_20_link" text:visited-style-name="Visited_20_Internet_20_Link">Comment consulter sa synthèse CPF ?</text:a></text:p>
              </text:list-item>
              <text:list-item>
                <text:p text:style-name="List_20_1_Content_Last"> <text:a xlink:type="simple" xlink:href="https://cnrs-manuels.ohris.info/doku.php/module_conges:deposer_absence_cpf" text:style-name="Internet_20_link" text:visited-style-name="Visited_20_Internet_20_Link">Comment déposer une absence pour formation CPF ?</text:a></text:p>
              </text:list-item>
            </text:list>
            <text:h text:style-name="Heading_20_2" text:outline-level="2"><text:bookmark-start text:name="__RefHeading___le_valideur_3"/><text:bookmark-start text:name="le_valideur"/>2. Le valideur :<text:bookmark-end text:name="__RefHeading___le_valideur_3"/><text:bookmark-end text:name="le_valid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onges:referent_valider_un_conges" text:style-name="Internet_20_link" text:visited-style-name="Visited_20_Internet_20_Link"> Comment valider ou refuser une absence ?</text:a> </text:p>
              </text:list-item>
              <text:list-item>
                <text:p text:style-name="List_20_1_Content"> <text:a xlink:type="simple" xlink:href="https://cnrs-manuels.ohris.info/doku.php/module_conges:referent_deposer_conges_tiers" text:style-name="Internet_20_link" text:visited-style-name="Visited_20_Internet_20_Link"> Comment déposer une absence pour un collaborateur ?</text:a></text:p>
              </text:list-item>
              <text:list-item>
                <text:p text:style-name="List_20_1_Content"> <text:a xlink:type="simple" xlink:href="https://cnrs-manuels.ohris.info/doku.php/module_conges:referent_annuler_conges_tiers" text:style-name="Internet_20_link" text:visited-style-name="Visited_20_Internet_20_Link">Comment annuler une absence d'un collaborateur ?</text:a> </text:p>
              </text:list-item>
              <text:list-item>
                <text:p text:style-name="List_20_1_Content"> <text:a xlink:type="simple" xlink:href="https://cnrs-manuels.ohris.info/doku.php/module_conges:referent_consulter_conges_tiers" text:style-name="Internet_20_link" text:visited-style-name="Visited_20_Internet_20_Link">Comment consulter les absences de mes collaborateurs ?</text:a> </text:p>
              </text:list-item>
              <text:list-item>
                <text:p text:style-name="List_20_1_Content"> <text:a xlink:type="simple" xlink:href="https://cnrs-manuels.ohris.info/doku.php/module_conges:referent_consulter_soldes" text:style-name="Internet_20_link" text:visited-style-name="Visited_20_Internet_20_Link">Comment consulter les crédits et les soldes de mon équipe ?</text:a></text:p>
              </text:list-item>
              <text:list-item>
                <text:p text:style-name="List_20_1_Content"> <text:a xlink:type="simple" xlink:href="https://cnrs-manuels.ohris.info/doku.php/module_conges:referent_personnaliser_planning" text:style-name="Internet_20_link" text:visited-style-name="Visited_20_Internet_20_Link">Comment personnaliser le planning collectif ?</text:a></text:p>
              </text:list-item>
              <text:list-item>
                <text:p text:style-name="List_20_1_Content"> <text:a xlink:type="simple" xlink:href="https://cnrs-manuels.ohris.info/doku.php/module_conges:referent_definir_delegue" text:style-name="Internet_20_link" text:visited-style-name="Visited_20_Internet_20_Link">Comment définir un ou plusieurs délégués ?</text:a> </text:p>
              </text:list-item>
              <text:list-item>
                <text:p text:style-name="List_20_1_Content_Last"> <text:a xlink:type="simple" xlink:href="https://cnrs-manuels.ohris.info/doku.php/module_conges:referent_valider_teletravail" text:style-name="Internet_20_link" text:visited-style-name="Visited_20_Internet_20_Link">Comment valider ou refuser une demande de télétravail ?</text:a></text:p>
              </text:list-item>
            </text:list>
            <text:h text:style-name="Heading_20_3" text:outline-level="3"><text:bookmark-start text:name="__RefHeading___valideur_et_gestionnaire_4"/><text:bookmark-start text:name="valideur_et_gestionnaire"/>2.1. Valideur et gestionnaire :<text:bookmark-end text:name="__RefHeading___valideur_et_gestionnaire_4"/><text:bookmark-end text:name="valideur_et_gestionnaire"/></text:h>
            <text:p text:style-name="Text_20_body">* <text:a xlink:type="simple" xlink:href="https://cnrs-manuels.ohris.info/doku.php/module_conges:rechercher_absences_a_valider" text:style-name="Internet_20_link" text:visited-style-name="Visited_20_Internet_20_Link">Comment rechercher des demandes d'absences en attente de validation ?</text:a></text:p>
            <text:h text:style-name="Heading_20_2" text:outline-level="2"><text:bookmark-start text:name="__RefHeading___le_gestionnaire_5"/><text:bookmark-start text:name="le_gestionnaire"/>3. Le gestionnaire :<text:bookmark-end text:name="__RefHeading___le_gestionnaire_5"/><text:bookmark-end text:name="le_gestionnaire"/></text:h>
            <text:h text:style-name="Heading_20_3" text:outline-level="3"><text:bookmark-start text:name="__RefHeading___le_workflow_6"/><text:bookmark-start text:name="le_workflow"/>3.1. Le workflow :<text:bookmark-end text:name="__RefHeading___le_workflow_6"/><text:bookmark-end text:name="le_workflow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onges:gestionnaire_acceder_a_un_calendrier" text:style-name="Internet_20_link" text:visited-style-name="Visited_20_Internet_20_Link">Comment accéder au calendrier d'un utilisateur ?</text:a></text:p>
              </text:list-item>
              <text:list-item>
                <text:p text:style-name="List_20_1_Content"> <text:a xlink:type="simple" xlink:href="https://cnrs-manuels.ohris.info/doku.php/module_conges:gestionnaire_deposer_un_conges" text:style-name="Internet_20_link" text:visited-style-name="Visited_20_Internet_20_Link">Comment déposer une demande d'absence pour un utilisateur de mon périmètre ?</text:a></text:p>
              </text:list-item>
              <text:list-item>
                <text:p text:style-name="List_20_1_Content"> <text:a xlink:type="simple" xlink:href="https://cnrs-manuels.ohris.info/doku.php/module_conges:gestionnaire_depot_conge_en_masse" text:style-name="Internet_20_link" text:visited-style-name="Visited_20_Internet_20_Link">Comment déposer une absence en masse ?</text:a></text:p>
              </text:list-item>
              <text:list-item>
                <text:p text:style-name="List_20_1_Content"> <text:a xlink:type="simple" xlink:href="https://cnrs-manuels.ohris.info/doku.php/module_conges:gestionnaire_depot_periodique" text:style-name="Internet_20_link" text:visited-style-name="Visited_20_Internet_20_Link">Comment déposer une absence récurrente ?</text:a></text:p>
              </text:list-item>
              <text:list-item>
                <text:p text:style-name="List_20_1_Content"> <text:a xlink:type="simple" xlink:href="https://cnrs-manuels.ohris.info/doku.php/module_conges:gestionnaire_modifier_conges" text:style-name="Internet_20_link" text:visited-style-name="Visited_20_Internet_20_Link">Comment modifier une absence d'un utilisateur de mon périmètre ?</text:a></text:p>
              </text:list-item>
              <text:list-item>
                <text:p text:style-name="List_20_1_Content"> <text:a xlink:type="simple" xlink:href="https://cnrs-manuels.ohris.info/doku.php/module_conges:gestionnaire_gestion_des_conges_bonifies" text:style-name="Internet_20_link" text:visited-style-name="Visited_20_Internet_20_Link">Comment prende en compte le congé bonifié d'un agent ?</text:a></text:p>
              </text:list-item>
              <text:list-item>
                <text:p text:style-name="List_20_1_Content_Last"> <text:a xlink:type="simple" xlink:href="https://cnrs-manuels.ohris.info/doku.php/report_methode_et_fonctionnement_v13082026.pdf" text:style-name="Internet_20_link" text:visited-style-name="Visited_20_Internet_20_Link">Comment activer et modifier un report de congés ?</text:a></text:p>
              </text:list-item>
            </text:list>
            <text:h text:style-name="Heading_20_3" text:outline-level="3"><text:bookmark-start text:name="__RefHeading___la_gestion_des_parametres_absences_des_utilisateurs_7"/><text:bookmark-start text:name="la_gestion_des_parametres_absences_des_utilisateurs"/>3.2. La gestion des paramètres "Absences" des utilisateurs :<text:bookmark-end text:name="__RefHeading___la_gestion_des_parametres_absences_des_utilisateurs_7"/><text:bookmark-end text:name="la_gestion_des_parametres_absences_des_utilisateurs"/></text:h>
            <text:p text:style-name="Text_20_body"><text:a xlink:type="simple" xlink:href="https://cnrs-manuels.ohris.info/doku.php/parametrage_general" text:style-name="Internet_20_link" text:visited-style-name="Visited_20_Internet_20_Link">Accéder aux tutoriels généraux de création &amp; modification d'un utilisateur...</text:a></text:p>
            <text:list text:style-name="List_20_1" text:continue-numbering="false">
              <text:list-item>
                <text:p text:style-name="List_20_1_Content_First"> <text:a xlink:type="simple" xlink:href="https://cnrs-manuels.ohris.info/doku.php/module_conges:gestionnaire_affecter_un_valideur" text:style-name="Internet_20_link" text:visited-style-name="Visited_20_Internet_20_Link">Comment attribuer ou modifier un valideur absences ?</text:a></text:p>
              </text:list-item>
              <text:list-item>
                <text:p text:style-name="List_20_1_Content"> <text:a xlink:type="simple" xlink:href="https://cnrs-manuels.ohris.info/doku.php/module_conges:gestionnaire_affecter_un_valideur_en_masse" text:style-name="Internet_20_link" text:visited-style-name="Visited_20_Internet_20_Link">Comment attribuer ou modifier un valideur absences en masse ?</text:a></text:p>
              </text:list-item>
              <text:list-item>
                <text:p text:style-name="List_20_1_Content"> <text:a xlink:type="simple" xlink:href="https://cnrs-manuels.ohris.info/doku.php/module_conges:gestionnaire_perimetre_planning_utilisateur" text:style-name="Internet_20_link" text:visited-style-name="Visited_20_Internet_20_Link">Comment étendre le périmètre de consultation des plannings d'un utilisateur ?</text:a></text:p>
              </text:list-item>
              <text:list-item>
                <text:p text:style-name="List_20_1_Content"> <text:a xlink:type="simple" xlink:href="https://cnrs-manuels.ohris.info/doku.php/module_conges:gestionnaire_comment_activer_un_compteur" text:style-name="Internet_20_link" text:visited-style-name="Visited_20_Internet_20_Link">Comment activer ou désactiver un compteur pour un utilisateur ?</text:a></text:p>
              </text:list-item>
              <text:list-item>
                <text:p text:style-name="List_20_1_Content"> <text:a xlink:type="simple" xlink:href="https://cnrs-manuels.ohris.info/doku.php/module_conges:gestionnaire_liste_compteurs" text:style-name="Internet_20_link" text:visited-style-name="Visited_20_Internet_20_Link">Tableau des compteurs disponibles, usages et activations</text:a></text:p>
              </text:list-item>
              <text:list-item>
                <text:p text:style-name="List_20_1_Content"> <text:a xlink:type="simple" xlink:href="https://cnrs-manuels.ohris.info/doku.php/module_conges:gestionnaire_comment_gerer_tpa" text:style-name="Internet_20_link" text:visited-style-name="Visited_20_Internet_20_Link">Comment gérer le compteur TPA des agents ?</text:a></text:p>
              </text:list-item>
              <text:list-item>
                <text:p text:style-name="List_20_1_Content"> <text:a xlink:type="simple" xlink:href="https://cnrs-manuels.ohris.info/doku.php/module_conges:gestionnaire_comment_gerer_cpf" text:style-name="Internet_20_link" text:visited-style-name="Visited_20_Internet_20_Link">Comment gérer le CPF des agents ?</text:a></text:p>
              </text:list-item>
              <text:list-item>
                <text:p text:style-name="List_20_1_Content_Last"> <text:a xlink:type="simple" xlink:href="https://cnrs-manuels.ohris.info/doku.php/module_conges:gestionnaire_comment_obtenir_les_soldes_et_credits_compteur_desactive" text:style-name="Internet_20_link" text:visited-style-name="Visited_20_Internet_20_Link">Comment obtenir les soldes et crédits d'un compteur désactivé ?</text:a></text:p>
              </text:list-item>
            </text:list>
            <text:h text:style-name="Heading_20_3" text:outline-level="3"><text:bookmark-start text:name="__RefHeading___le_don_de_jour_8"/><text:bookmark-start text:name="le_don_de_jour"/>3.3. Le don de jour :<text:bookmark-end text:name="__RefHeading___le_don_de_jour_8"/><text:bookmark-end text:name="le_don_de_jo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onges:gestionnaire_faire_un_don_de_jour_tiers" text:style-name="Internet_20_link" text:visited-style-name="Visited_20_Internet_20_Link">Comment effectuer un don de jour pour un utilisateur ? </text:a></text:p>
              </text:list-item>
              <text:list-item>
                <text:p text:style-name="List_20_1_Content"> <text:a xlink:type="simple" xlink:href="https://cnrs-manuels.ohris.info/doku.php/module_conges:gestionnaire_attribuer_un_don" text:style-name="Internet_20_link" text:visited-style-name="Visited_20_Internet_20_Link">Comment attribuer des jours à un bénéficiaire ? </text:a></text:p>
              </text:list-item>
              <text:list-item>
                <text:p text:style-name="List_20_1_Content_Last"> <text:a xlink:type="simple" xlink:href="https://cnrs-manuels.ohris.info/doku.php/module_conges:gestionnaire_annuler_un_don" text:style-name="Internet_20_link" text:visited-style-name="Visited_20_Internet_20_Link">Comment annuler ou corriger l'attribution d'un don ? </text:a></text:p>
              </text:list-item>
            </text:list>
            <text:h text:style-name="Heading_20_3" text:outline-level="3"><text:bookmark-start text:name="__RefHeading___le_teletravail_9"/><text:bookmark-start text:name="le_teletravail"/>3.4. Le télétravail :<text:bookmark-end text:name="__RefHeading___le_teletravail_9"/><text:bookmark-end text:name="le_teletravail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onges:gestionnaire_activer_la_gestion_du_teletravail" text:style-name="Internet_20_link" text:visited-style-name="Visited_20_Internet_20_Link">Comment activer ou modifier en masse le paramétrage du télétravail de mon périmètre ?</text:a> </text:p>
              </text:list-item>
              <text:list-item>
                <text:p text:style-name="List_20_1_Content"> <text:a xlink:type="simple" xlink:href="https://cnrs-manuels.ohris.info/doku.php/module_conges:gestionnaire_deposer_un_teletravail" text:style-name="Internet_20_link" text:visited-style-name="Visited_20_Internet_20_Link">Comment déposer un télétravail pour un utilisateur de mon périmètre ?</text:a> </text:p>
              </text:list-item>
              <text:list-item>
                <text:p text:style-name="List_20_1_Content"> <text:a xlink:type="simple" xlink:href="https://cnrs-manuels.ohris.info/doku.php/module_conges:gestionnaire_rechercher_teletravail_en_masse" text:style-name="Internet_20_link" text:visited-style-name="Visited_20_Internet_20_Link">Comment rechercher une saisie de télétravail en masse ?</text:a></text:p>
              </text:list-item>
              <text:list-item>
                <text:p text:style-name="List_20_1_Content"> <text:a xlink:type="simple" xlink:href="https://cnrs-manuels.ohris.info/doku.php/module_conges:gestionnaire_supprimer_teletravail_en_masse" text:style-name="Internet_20_link" text:visited-style-name="Visited_20_Internet_20_Link">Comment supprimer une saisie de télétravail en masse ?</text:a></text:p>
              </text:list-item>
              <text:list-item>
                <text:p text:style-name="List_20_1_Content"> <text:a xlink:type="simple" xlink:href="https://cnrs-manuels.ohris.info/doku.php/module_conges:gestionnaire_parametrage_utilisateur" text:style-name="Internet_20_link" text:visited-style-name="Visited_20_Internet_20_Link">Comment personnaliser le paramétrage à l'utilisateur de mon périmètre ?</text:a> </text:p>
              </text:list-item>
              <text:list-item>
                <text:p text:style-name="List_20_1_Content"> <text:a xlink:type="simple" xlink:href="https://cnrs-manuels.ohris.info/doku.php/module_conges:gestionnaire_traiter_les_demandes" text:style-name="Internet_20_link" text:visited-style-name="Visited_20_Internet_20_Link">Comment traiter les demandes en cours des utilisateurs de mon périmètre ?</text:a> </text:p>
              </text:list-item>
              <text:list-item>
                <text:p text:style-name="List_20_1_Content"> <text:a xlink:type="simple" xlink:href="https://cnrs-manuels.ohris.info/doku.php/module_conges:gestionnaire_recherche_de_teletravail" text:style-name="Internet_20_link" text:visited-style-name="Visited_20_Internet_20_Link">Comment retrouver les demandes des utilisateurs de mon périmètre ?</text:a></text:p>
              </text:list-item>
              <text:list-item>
                <text:p text:style-name="List_20_1_Content"> <text:a xlink:type="simple" xlink:href="https://cnrs-manuels.ohris.info/doku.php/module_conges:gestionnaire_export_teletravail" text:style-name="Internet_20_link" text:visited-style-name="Visited_20_Internet_20_Link">Comment obtenir un état des jours télétravaillés ?</text:a></text:p>
              </text:list-item>
              <text:list-item>
                <text:p text:style-name="List_20_1_Content"> <text:a xlink:type="simple" xlink:href="https://cnrs-manuels.ohris.info/doku.php/supprimer_des_demandes_de_teletravail.pdf" text:style-name="Internet_20_link" text:visited-style-name="Visited_20_Internet_20_Link">Comment annuler des demandes de télétravail ?</text:a></text:p>
              </text:list-item>
              <text:list-item>
                <text:p text:style-name="List_20_1_Content_Last"> <text:a xlink:type="simple" xlink:href="https://cnrs-manuels.ohris.info/doku.php/module_conges:gestionnaire_export_synthese" text:style-name="Internet_20_link" text:visited-style-name="Visited_20_Internet_20_Link">Comment obtenir une synthèse du nombre de jours télétravaillés par agent ?</text:a></text:p>
              </text:list-item>
            </text:list>
            <text:h text:style-name="Heading_20_3" text:outline-level="3"><text:bookmark-start text:name="__RefHeading___absence_syndicale_10"/><text:bookmark-start text:name="absence_syndicale"/>3.5. Absence syndicale :<text:bookmark-end text:name="__RefHeading___absence_syndicale_10"/><text:bookmark-end text:name="absence_syndicale"/></text:h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module_conges:absence_syndicale" text:style-name="Internet_20_link" text:visited-style-name="Visited_20_Internet_20_Link">Comment déposer une demande d'absence syndicale ? </text:a></text:p>
              </text:list-item>
            </text:list>
            <text:h text:style-name="Heading_20_3" text:outline-level="3"><text:bookmark-start text:name="__RefHeading___l_assistance_11"/><text:bookmark-start text:name="l_assistance"/>4. L'assistance<text:bookmark-end text:name="__RefHeading___l_assistance_11"/><text:bookmark-end text:name="l_assistance"/></text:h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module_conges:assitance_module_absences" text:style-name="Internet_20_link" text:visited-style-name="Visited_20_Internet_20_Link">Supports Absences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6.3235416666667cm" style:rel-height="scale"><draw:image xlink:href="Pictures/a3044a9de0e87fe870a7cf6107a9a9f4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1:20</meta:creation-date>
    <dc:creator>Generated</dc:creator>
    <dc:date>2026-09-05T06::11:20</dc:date>
    <dc:language>en-US</dc:language>
    <meta:editing-cycles>1</meta:editing-cycles>
    <meta:editing-duration>PT0S</meta:editing-duration>
    <dc:title>module_conges</dc:title>
  </office:meta>
</office:document-meta>
</file>