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ceee4701f3d4f98b6909e890b805010.svg"/>
  <manifest:file-entry manifest:media-type="image/png" manifest:full-path="Pictures/31fbad06549295454035d9ed77a8a256.png"/>
  <manifest:file-entry manifest:media-type="image/png" manifest:full-path="Pictures/1e430d3cf5b32a851b04875ec59eecd6.png"/>
  <manifest:file-entry manifest:media-type="image/png" manifest:full-path="Pictures/d0fef980cd937d31384d4299d92b8f8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top="0" fo:margin-right="auto" fo:margin-bottom="18pt" fo:margin-left="auto" style:rel-width="100%" style:width="337.323pt"/>
    </style:style>
    <style:style style:name="odt_auto_style_table_column_1_1" style:family="table-column">
      <style:table-column-properties style:column-width="337.323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top="0" fo:margin-right="auto" fo:margin-bottom="18pt" fo:margin-left="auto" style:rel-width="100%" style:width="337.323pt"/>
    </style:style>
    <style:style style:name="odt_auto_style_table_column_2_1" style:family="table-column">
      <style:table-column-properties style:column-width="337.323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Frame_9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0" style:family="table">
      <style:table-properties table:align="center" fo:margin-top="0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11" style:family="table-cell">
      <style:table-cell-properties style:vertical-align="middle" fo:padding="0.3cm" fo:border="none"/>
    </style:style>
    <style:style style:name="PluginODTAutoStyle_Paragraph_12" style:family="paragraph">
      <style:paragraph-properties fo:padding="0.3cm"/>
    </style:style>
    <style:style style:name="PluginODTAutoStyle_Frame_1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4" style:family="table">
      <style:table-properties table:align="center" fo:margin-top="0" fo:margin-right="auto" fo:margin-bottom="18pt" fo:margin-left="auto" style:rel-width="100%" style:width="289.134pt"/>
    </style:style>
    <style:style style:name="odt_auto_style_table_column_4_1" style:family="table-column">
      <style:table-column-properties style:column-width="289.134pt"/>
    </style:style>
    <style:style style:name="PluginODTAutoStyle_TableCell_15" style:family="table-cell">
      <style:table-cell-properties style:vertical-align="middle" fo:padding="0.3cm" fo:border="none"/>
    </style:style>
    <style:style style:name="PluginODTAutoStyle_Paragraph_16" style:family="paragraph">
      <style:paragraph-properties fo:padding="0.3cm"/>
    </style:style>
    <style:style style:name="PluginODTAutoStyle_Frame_1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8" style:family="table">
      <style:table-properties table:align="center" fo:margin-top="0" fo:margin-right="auto" fo:margin-bottom="18pt" fo:margin-left="auto" style:rel-width="100%" style:width="289.134pt"/>
    </style:style>
    <style:style style:name="odt_auto_style_table_column_5_1" style:family="table-column">
      <style:table-column-properties style:column-width="289.134pt"/>
    </style:style>
    <style:style style:name="PluginODTAutoStyle_TableCell_19" style:family="table-cell">
      <style:table-cell-properties style:vertical-align="middle" fo:padding="0.3cm" fo:border="none"/>
    </style:style>
    <style:style style:name="PluginODTAutoStyle_Paragraph_20" style:family="paragraph">
      <style:paragraph-properties fo:padding="0.3cm"/>
    </style:style>
    <style:style style:name="PluginODTAutoStyle_Frame_2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2" style:family="table">
      <style:table-properties table:align="center" fo:margin-top="0" fo:margin-right="auto" fo:margin-bottom="18pt" fo:margin-left="auto" style:rel-width="100%" style:width="289.134pt"/>
    </style:style>
    <style:style style:name="odt_auto_style_table_column_6_1" style:family="table-column">
      <style:table-column-properties style:column-width="289.134pt"/>
    </style:style>
    <style:style style:name="PluginODTAutoStyle_TableCell_23" style:family="table-cell">
      <style:table-cell-properties style:vertical-align="middle" fo:padding="0.3cm" fo:border="none"/>
    </style:style>
    <style:style style:name="PluginODTAutoStyle_Paragraph_2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conges:referent_valider_un_conges"/><text:bookmark-start text:name="__RefHeading___comment_valider_ou_refuser_une_absence_1"/><text:bookmark-start text:name="comment_valider_ou_refuser_une_absence"/>Comment valider ou refuser une absence ?<text:bookmark-end text:name="__RefHeading___comment_valider_ou_refuser_une_absence_1"/><text:bookmark-end text:name="comment_valider_ou_refuser_une_absence"/></text:h>
      <text:p text:style-name="Text_20_body">En tant que Valideur, votre rôle principal est la validation ou le refus des demandes d'absence.</text:p>
      <text:p text:style-name="Text_20_body">Vous pouvez accéder aux demandes d'absences de quatre façons :</text:p>
      <text:list text:style-name="List_20_1" text:continue-numbering="false">
        <text:list-item>
          <text:p text:style-name="List_20_1_Content_First"> <text:span text:style-name="Strong_20_Emphasis">Option 1</text:span> : Depuis l'email de notification </text:p>
        </text:list-item>
        <text:list-item>
          <text:p text:style-name="List_20_1_Content"> <text:span text:style-name="Strong_20_Emphasis">Option 2</text:span> : Depuis votre page d'accueil</text:p>
        </text:list-item>
        <text:list-item>
          <text:p text:style-name="List_20_1_Content"> <text:span text:style-name="Strong_20_Emphasis">Option 3</text:span> : Depuis le calendrier individuel d'un membre de votre équipe</text:p>
        </text:list-item>
        <text:list-item>
          <text:p text:style-name="List_20_1_Content_Last"> <text:span text:style-name="Strong_20_Emphasis">Option 4</text:span> : Depuis le planning collectif</text:p>
        </text:list-item>
      </text:list>
      <text:p text:style-name="Text_20_body">Après validation, un mail est envoyé :</text:p>
      <text:p text:style-name="Text_20_body">- Au demandeur si vous êtes le valideur de plus haut niveau, <text:line-break/>
- Au valideur suivant si vous n'êtes pas le valideur de plus haut niveau.</text:p>
      <text:h text:style-name="Heading_20_2" text:outline-level="2"><text:bookmark-start text:name="__RefHeading___option_1depuis_l_email_de_notification_2"/><text:bookmark-start text:name="option_1depuis_l_email_de_notification"/>Option 1 : Depuis l'email de notification<text:bookmark-end text:name="__RefHeading___option_1depuis_l_email_de_notification_2"/><text:bookmark-end text:name="option_1depuis_l_email_de_notification"/></text:h>
      <text:p text:style-name="Text_20_body">Lorsque l'un de vos collaborateurs dépose une demande d'absence, vous recevez une notification par email. Vous avez alors la possibilité d'agir sur celle-ci directement dans le mail. </text:p>
      <text:p text:style-name="Text_20_body"><draw:frame draw:style-name="PluginODTAutoStyle_Frame_1_text_frame" draw:name="Frame1" text:anchor-type="paragraph" svg:width="337.323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Pour recevoir ces notifications par mail, assurez-vous que l'item <text:span text:style-name="Strong_20_Emphasis">“Recevoir les Emails”</text:span> dans <text:span text:style-name="Strong_20_Emphasis">“Mon compte”</text:span> est bien à Oui.</text:p></table:table-cell></table:table-row></table:table></draw:text-box></draw:frame><text:line-break/><text:span text:style-name="Strong_20_Emphasis">“valider”</text:span><text:span text:style-name="Strong_20_Emphasis">“refuser”</text:span><text:line-break/><draw:frame draw:style-name="media" draw:name="0" text:anchor-type="as-char" draw:z-index="0" svg:width="" svg:rel-width="100%" svg:height="0cm"><draw:image xlink:href="Pictures/2ceee4701f3d4f98b6909e890b805010.svg" xlink:type="simple" xlink:show="embed" xlink:actuate="onLoad"/></draw:frame><text:line-break/></text:p>
      <text:p text:style-name="Text_20_body"><draw:frame draw:style-name="PluginODTAutoStyle_Frame_5_text_frame" draw:name="Frame2" text:anchor-type="paragraph" svg:width="337.323pt" draw:z-index="0" svg:min-height="1cm"><draw:text-box><table:table table:style-name="PluginODTAutoStyle_Table_6"><table:table-column table:style-name="odt_auto_style_table_column_2_1"/><table:table-row><table:table-cell office:value-type="string" table:style-name="PluginODTAutoStyle_TableCell_7"><text:p text:style-name="PluginODTAutoStyle_Paragraph_8">Si les boutons de <text:span text:style-name="Strong_20_Emphasis">“validation”</text:span> / <text:span text:style-name="Strong_20_Emphasis">“refus”</text:span> n'apparaissent pas dans le corps du mail, l'administrateur n'a pas activé la fonctionnalité. </text:p></table:table-cell></table:table-row></table:table></draw:text-box></draw:frame></text:p>
      <text:h text:style-name="Heading_20_2" text:outline-level="2"><text:bookmark-start text:name="__RefHeading___option_2depuis_votre_page_d_accueil_3"/><text:bookmark-start text:name="option_2depuis_votre_page_d_accueil"/>Option 2 : Depuis votre page d'accueil<text:bookmark-end text:name="__RefHeading___option_2depuis_votre_page_d_accueil_3"/><text:bookmark-end text:name="option_2depuis_votre_page_d_accueil"/></text:h>
      <text:p text:style-name="Text_20_body">Depuis votre page d'accueil, vous pouvez identifier rapidement si une ou plusieurs demandes d'absences nécessitent votre intervention. Vous pourrez :<text:line-break/></text:p>
      <text:list text:style-name="List_20_1" text:continue-numbering="false">
        <text:list-item>
          <text:p text:style-name="List_20_1_Content_First"> traiter en masse les demandes qui vous incombent,<text:line-break/></text:p>
        </text:list-item>
        <text:list-item>
          <text:p text:style-name="List_20_1_Content_Last"> accéder au détail d'une demande d'absence pour la traiter individuellement.<text:line-break/></text:p>
        </text:list-item>
      </text:list>
      <text:p text:style-name="Text_20_body">Une bulle de notification vous indiquera le nombre d'absences qui attendent un traitement de votre part.</text:p>
      <text:p text:style-name="Text_20_body">“<text:span text:style-name="Strong_20_Emphasis">Absences à valider</text:span>”<text:line-break/></text:p>
      <text:h text:style-name="Heading_20_3" text:outline-level="3"><text:bookmark-start text:name="__RefHeading___etape_1selectionnez_la_ou_les_demandes_a_traiter_4"/><text:bookmark-start text:name="etape_1selectionnez_la_ou_les_demandes_a_traiter"/>Etape 1 : Sélectionnez la ou les demandes à traiter<text:bookmark-end text:name="__RefHeading___etape_1selectionnez_la_ou_les_demandes_a_traiter_4"/><text:bookmark-end text:name="etape_1selectionnez_la_ou_les_demandes_a_traiter"/></text:h>
      <text:line-break/>
      <text:p text:style-name="Text_20_body"><text:span text:style-name="Strong_20_Emphasis">1.</text:span><text:line-break/><text:line-break/><text:span text:style-name="Strong_20_Emphasis">2.</text:span><text:span text:style-name="Strong_20_Emphasis">“Traiter les absences sélectionnées”</text:span><text:line-break/></text:p>
      <text:h text:style-name="Heading_20_3" text:outline-level="3"><text:bookmark-start text:name="__RefHeading___etape_2traitez_les_demandes_selectionnees_5"/><text:bookmark-start text:name="etape_2traitez_les_demandes_selectionnees"/>Etape 2 : Traitez les demandes sélectionnées<text:bookmark-end text:name="__RefHeading___etape_2traitez_les_demandes_selectionnees_5"/><text:bookmark-end text:name="etape_2traitez_les_demandes_selectionnees"/></text:h>
      <text:line-break/>
      <text:p text:style-name="Text_20_body"><text:span text:style-name="Strong_20_Emphasis">“Valider”</text:span><text:span text:style-name="Strong_20_Emphasis">“Refuser”</text:span><text:line-break/><draw:frame draw:style-name="media" draw:name="1" text:anchor-type="as-char" draw:z-index="1" svg:width="" svg:rel-width="100%" svg:height="0cm"><draw:image xlink:href="Pictures/2ceee4701f3d4f98b6909e890b805010.svg" xlink:type="simple" xlink:show="embed" xlink:actuate="onLoad"/></draw:frame><text:line-break/></text:p>
      <text:h text:style-name="Heading_20_2" text:outline-level="2"><text:bookmark-start text:name="__RefHeading___option_3depuis_le_calendrier_individuel_d_un_membre_de_votre_equipe_6"/><text:bookmark-start text:name="option_3depuis_le_calendrier_individuel_d_un_membre_de_votre_equipe"/>Option 3 : Depuis le calendrier individuel d'un membre de votre équipe<text:bookmark-end text:name="__RefHeading___option_3depuis_le_calendrier_individuel_d_un_membre_de_votre_equipe_6"/><text:bookmark-end text:name="option_3depuis_le_calendrier_individuel_d_un_membre_de_votre_equipe"/></text:h>
      <text:h text:style-name="Heading_20_3" text:outline-level="3"><text:bookmark-start text:name="__RefHeading___etape_1cliquez_sur_deposer_visualiser_ou_annuler_une_absence_7"/><text:bookmark-start text:name="etape_1cliquez_sur_deposer_visualiser_ou_annuler_une_absence"/>Etape 1 : Cliquez sur "Déposer, visualiser ou annuler une absence "<text:bookmark-end text:name="__RefHeading___etape_1cliquez_sur_deposer_visualiser_ou_annuler_une_absence_7"/><text:bookmark-end text:name="etape_1cliquez_sur_deposer_visualiser_ou_annuler_une_absence"/></text:h>
      <text:line-break/>
      <text:p text:style-name="Text_20_body"><text:span text:style-name="Strong_20_Emphasis">“Déposer, visualiser ou annuler une absence”</text:span><text:line-break/></text:p>
      <text:h text:style-name="Heading_20_3" text:outline-level="3"><text:bookmark-start text:name="__RefHeading___etape_2selectionnez_le_collaborateur_pour_lequel_vous_souhaitez_afficher_le_calendrier_8"/><text:bookmark-start text:name="etape_2selectionnez_le_collaborateur_pour_lequel_vous_souhaitez_afficher_le_calendrier"/>Etape 2 : Sélectionnez le collaborateur pour lequel vous souhaitez afficher le calendrier<text:bookmark-end text:name="__RefHeading___etape_2selectionnez_le_collaborateur_pour_lequel_vous_souhaitez_afficher_le_calendrier_8"/><text:bookmark-end text:name="etape_2selectionnez_le_collaborateur_pour_lequel_vous_souhaitez_afficher_le_calendrier"/></text:h>
      <text:p text:style-name="Text_20_body"><draw:frame draw:style-name="PluginODTAutoStyle_Frame_9_text_frame" draw:name="Frame3" text:anchor-type="paragraph" svg:width="289.134pt" draw:z-index="0" svg:min-height="1cm"><draw:text-box><table:table table:style-name="PluginODTAutoStyle_Table_10"><table:table-column table:style-name="odt_auto_style_table_column_3_1"/><table:table-row><table:table-cell office:value-type="string" table:style-name="PluginODTAutoStyle_TableCell_11"><text:p text:style-name="PluginODTAutoStyle_Paragraph_12">Une fois que vous êtes sur votre calendrier, vous avez la possibilité de sélectionner un utilisateur parmi vos collaborateurs afin d'afficher son calendrier à l'aide du menu déroulant en haut à droite de votre écran. </text:p></table:table-cell></table:table-row></table:table></draw:text-box></draw:frame><draw:frame draw:style-name="media" draw:name="2" text:anchor-type="as-char" draw:z-index="2" svg:width="23.733125cm" style:rel-width="100%" svg:height="9.604375cm" style:rel-height="scale"><draw:image xlink:href="Pictures/31fbad06549295454035d9ed77a8a256.png" xlink:type="simple" xlink:show="embed" xlink:actuate="onLoad"/></draw:frame></text:p>
      <text:h text:style-name="Heading_20_3" text:outline-level="3"><text:bookmark-start text:name="__RefHeading___etape_3identifiez_et_selectionnez_la_demande_d_absence_a_traiter_9"/><text:bookmark-start text:name="etape_3identifiez_et_selectionnez_la_demande_d_absence_a_traiter"/>Etape 3 : Identifiez et sélectionnez la demande d'absence à traiter<text:bookmark-end text:name="__RefHeading___etape_3identifiez_et_selectionnez_la_demande_d_absence_a_traiter_9"/><text:bookmark-end text:name="etape_3identifiez_et_selectionnez_la_demande_d_absence_a_traiter"/></text:h>
      <text:line-break/>
      <text:p text:style-name="Text_20_body"><text:span text:style-name="Strong_20_Emphasis">1.</text:span><text:line-break/></text:p>
      <text:p text:style-name="Text_20_body"><draw:frame draw:style-name="PluginODTAutoStyle_Frame_13_text_frame" draw:name="Frame4" text:anchor-type="paragraph" svg:width="289.134pt" draw:z-index="0" svg:min-height="1cm"><draw:text-box><table:table table:style-name="PluginODTAutoStyle_Table_14"><table:table-column table:style-name="odt_auto_style_table_column_4_1"/><table:table-row><table:table-cell office:value-type="string" table:style-name="PluginODTAutoStyle_TableCell_15"><text:p text:style-name="PluginODTAutoStyle_Paragraph_16">Votre statut de valideur vous permet de traiter les demandes d'absences ayant un statut en cours, facilement identifiable grâce à la légende qui se trouve en haut de l'écran du calendrier.</text:p></table:table-cell></table:table-row></table:table></draw:text-box></draw:frame><text:line-break/><text:span text:style-name="Strong_20_Emphasis">2.</text:span><text:span text:style-name="Strong_20_Emphasis">“Valider”</text:span><text:span text:style-name="Strong_20_Emphasis">“Refuser”</text:span><text:line-break/><draw:frame draw:style-name="media" draw:name="3" text:anchor-type="as-char" draw:z-index="3" svg:width="" svg:rel-width="100%" svg:height="0cm"><draw:image xlink:href="Pictures/2ceee4701f3d4f98b6909e890b805010.svg" xlink:type="simple" xlink:show="embed" xlink:actuate="onLoad"/></draw:frame><text:line-break/></text:p>
      <text:p text:style-name="Text_20_body"><draw:frame draw:style-name="PluginODTAutoStyle_Frame_17_text_frame" draw:name="Frame5" text:anchor-type="paragraph" svg:width="289.134pt" draw:z-index="0" svg:min-height="1cm"><draw:text-box><table:table table:style-name="PluginODTAutoStyle_Table_18"><table:table-column table:style-name="odt_auto_style_table_column_5_1"/><table:table-row><table:table-cell office:value-type="string" table:style-name="PluginODTAutoStyle_TableCell_19"><text:p text:style-name="PluginODTAutoStyle_Paragraph_20">Vous pouvez également ajouter un commentaire sans nécessairement refuser ou valider la demande, en cliquant sur <text:span text:style-name="Strong_20_Emphasis">“Commenter”</text:span>.</text:p></table:table-cell></table:table-row></table:table></draw:text-box></draw:frame>L’enregistrement se fait automatiquement une fois que vous avez cochez <text:span text:style-name="Strong_20_Emphasis">“Valider”</text:span> ou <text:span text:style-name="Strong_20_Emphasis">“Refuser”</text:span>. </text:p>
      <text:h text:style-name="Heading_20_2" text:outline-level="2"><text:bookmark-start text:name="__RefHeading___option_4depuis_le_planning_collectif_10"/><text:bookmark-start text:name="option_4depuis_le_planning_collectif"/>Option 4 : Depuis le planning collectif<text:bookmark-end text:name="__RefHeading___option_4depuis_le_planning_collectif_10"/><text:bookmark-end text:name="option_4depuis_le_planning_collectif"/></text:h>
      <text:h text:style-name="Heading_20_3" text:outline-level="3"><text:bookmark-start text:name="__RefHeading___etape_1accedez_au_planning_collectif_en_cliquant_sur_consulter_le_planning_11"/><text:bookmark-start text:name="etape_1accedez_au_planning_collectif_en_cliquant_sur_consulter_le_planning"/>Etape 1 : Accédez au planning collectif en cliquant sur "consulter le planning"<text:bookmark-end text:name="__RefHeading___etape_1accedez_au_planning_collectif_en_cliquant_sur_consulter_le_planning_11"/><text:bookmark-end text:name="etape_1accedez_au_planning_collectif_en_cliquant_sur_consulter_le_planning"/></text:h>
      <text:p text:style-name="Text_20_body"><draw:frame draw:style-name="media" draw:name="4" text:anchor-type="as-char" draw:z-index="4" svg:width="15.875cm" svg:height="7.901664785553cm"><draw:image xlink:href="Pictures/1e430d3cf5b32a851b04875ec59eecd6.png" xlink:type="simple" xlink:show="embed" xlink:actuate="onLoad"/></draw:frame></text:p>
      <text:p text:style-name="Text_20_body">Le planning s'ouvre.</text:p>
      <text:p text:style-name="Text_20_body"><draw:frame draw:style-name="media" draw:name="  Legend" text:anchor-type="as-char" draw:z-index="0" svg:width="23.733125cm" style:rel-width="100%"><draw:text-box><text:p text:style-name="legendcenter"><draw:frame draw:style-name="media" draw:name=" " text:anchor-type="as-char" draw:z-index="5" svg:width="23.733125cm" style:rel-width="100%" svg:height="10.345208333333cm" style:rel-height="scale"><draw:image xlink:href="Pictures/d0fef980cd937d31384d4299d92b8f80.png" xlink:type="simple" xlink:show="embed" xlink:actuate="onLoad"/></draw:frame> </text:p></draw:text-box></draw:frame></text:p>
      <text:h text:style-name="Heading_20_3" text:outline-level="3"><text:bookmark-start text:name="__RefHeading___etape_2identifiez_les_demandes_d_absence_necessitant_un_traitement_de_votre_part_12"/><text:bookmark-start text:name="etape_2identifiez_les_demandes_d_absence_necessitant_un_traitement_de_votre_part"/>Etape 2 : Identifiez les demandes d'absence nécessitant un traitement de votre part<text:bookmark-end text:name="__RefHeading___etape_2identifiez_les_demandes_d_absence_necessitant_un_traitement_de_votre_part_12"/><text:bookmark-end text:name="etape_2identifiez_les_demandes_d_absence_necessitant_un_traitement_de_votre_part"/></text:h>
      <text:line-break/>
      <text:p text:style-name="Text_20_body"><text:span text:style-name="Strong_20_Emphasis">1.</text:span><text:line-break/><draw:frame draw:style-name="media" draw:name="6" text:anchor-type="as-char" draw:z-index="6" svg:width="" svg:rel-width="100%" svg:height="0cm"><draw:image xlink:href="Pictures/2ceee4701f3d4f98b6909e890b805010.svg" xlink:type="simple" xlink:show="embed" xlink:actuate="onLoad"/></draw:frame>“”<text:line-break/></text:p>
      <text:h text:style-name="Heading_20_3" text:outline-level="3"><text:bookmark-start text:name="__RefHeading___etape_3traitez_la_demande_13"/><text:bookmark-start text:name="etape_3traitez_la_demande"/>Etape 3 : Traitez la demande<text:bookmark-end text:name="__RefHeading___etape_3traitez_la_demande_13"/><text:bookmark-end text:name="etape_3traitez_la_demande"/></text:h>
      <text:line-break/>
      <text:p text:style-name="Text_20_body"><text:span text:style-name="Strong_20_Emphasis">2.</text:span><text:span text:style-name="Strong_20_Emphasis">“Valider”</text:span><text:span text:style-name="Strong_20_Emphasis">“Refuser”</text:span><text:line-break/><draw:frame draw:style-name="media" draw:name="7" text:anchor-type="as-char" draw:z-index="7" svg:width="" svg:rel-width="100%" svg:height="0cm"><draw:image xlink:href="Pictures/2ceee4701f3d4f98b6909e890b805010.svg" xlink:type="simple" xlink:show="embed" xlink:actuate="onLoad"/></draw:frame><text:line-break/></text:p>
      <text:p text:style-name="Text_20_body"><draw:frame draw:style-name="PluginODTAutoStyle_Frame_21_text_frame" draw:name="Frame6" text:anchor-type="paragraph" svg:width="289.134pt" draw:z-index="0" svg:min-height="1cm"><draw:text-box><table:table table:style-name="PluginODTAutoStyle_Table_22"><table:table-column table:style-name="odt_auto_style_table_column_6_1"/><table:table-row><table:table-cell office:value-type="string" table:style-name="PluginODTAutoStyle_TableCell_23"><text:p text:style-name="PluginODTAutoStyle_Paragraph_24">Vous pouvez également ajouter un commentaire sans nécessairement refuser ou valider la demande, en cliquant sur <text:span text:style-name="Strong_20_Emphasis">“Commenter”</text:span>.</text:p></table:table-cell></table:table-row></table:table></draw:text-box></draw:frame>L’enregistrement se fait automatiquement lorsque vous cliquez sur <text:span text:style-name="Strong_20_Emphasis">“Valider”</text:span>, <text:span text:style-name="Strong_20_Emphasis">“Refuser”</text:span> ou <text:span text:style-name="Strong_20_Emphasis">“Commenter”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top="0" fo:margin-right="auto" fo:margin-bottom="18pt" fo:margin-left="auto" style:rel-width="100%" style:width="337.323pt"/>
    </style:style>
    <style:style style:name="odt_auto_style_table_column_1_1" style:family="table-column">
      <style:table-column-properties style:column-width="337.323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top="0" fo:margin-right="auto" fo:margin-bottom="18pt" fo:margin-left="auto" style:rel-width="100%" style:width="337.323pt"/>
    </style:style>
    <style:style style:name="odt_auto_style_table_column_2_1" style:family="table-column">
      <style:table-column-properties style:column-width="337.323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Frame_9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0" style:family="table">
      <style:table-properties table:align="center" fo:margin-top="0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11" style:family="table-cell">
      <style:table-cell-properties style:vertical-align="middle" fo:padding="0.3cm" fo:border="none"/>
    </style:style>
    <style:style style:name="PluginODTAutoStyle_Paragraph_12" style:family="paragraph">
      <style:paragraph-properties fo:padding="0.3cm"/>
    </style:style>
    <style:style style:name="PluginODTAutoStyle_Frame_1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4" style:family="table">
      <style:table-properties table:align="center" fo:margin-top="0" fo:margin-right="auto" fo:margin-bottom="18pt" fo:margin-left="auto" style:rel-width="100%" style:width="289.134pt"/>
    </style:style>
    <style:style style:name="odt_auto_style_table_column_4_1" style:family="table-column">
      <style:table-column-properties style:column-width="289.134pt"/>
    </style:style>
    <style:style style:name="PluginODTAutoStyle_TableCell_15" style:family="table-cell">
      <style:table-cell-properties style:vertical-align="middle" fo:padding="0.3cm" fo:border="none"/>
    </style:style>
    <style:style style:name="PluginODTAutoStyle_Paragraph_16" style:family="paragraph">
      <style:paragraph-properties fo:padding="0.3cm"/>
    </style:style>
    <style:style style:name="PluginODTAutoStyle_Frame_1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8" style:family="table">
      <style:table-properties table:align="center" fo:margin-top="0" fo:margin-right="auto" fo:margin-bottom="18pt" fo:margin-left="auto" style:rel-width="100%" style:width="289.134pt"/>
    </style:style>
    <style:style style:name="odt_auto_style_table_column_5_1" style:family="table-column">
      <style:table-column-properties style:column-width="289.134pt"/>
    </style:style>
    <style:style style:name="PluginODTAutoStyle_TableCell_19" style:family="table-cell">
      <style:table-cell-properties style:vertical-align="middle" fo:padding="0.3cm" fo:border="none"/>
    </style:style>
    <style:style style:name="PluginODTAutoStyle_Paragraph_20" style:family="paragraph">
      <style:paragraph-properties fo:padding="0.3cm"/>
    </style:style>
    <style:style style:name="PluginODTAutoStyle_Frame_2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2" style:family="table">
      <style:table-properties table:align="center" fo:margin-top="0" fo:margin-right="auto" fo:margin-bottom="18pt" fo:margin-left="auto" style:rel-width="100%" style:width="289.134pt"/>
    </style:style>
    <style:style style:name="odt_auto_style_table_column_6_1" style:family="table-column">
      <style:table-column-properties style:column-width="289.134pt"/>
    </style:style>
    <style:style style:name="PluginODTAutoStyle_TableCell_23" style:family="table-cell">
      <style:table-cell-properties style:vertical-align="middle" fo:padding="0.3cm" fo:border="none"/>
    </style:style>
    <style:style style:name="PluginODTAutoStyle_Paragraph_2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5T06::52:06</meta:creation-date>
    <dc:creator>Generated</dc:creator>
    <dc:date>2026-09-05T06::52:06</dc:date>
    <dc:language>en-US</dc:language>
    <meta:editing-cycles>1</meta:editing-cycles>
    <meta:editing-duration>PT0S</meta:editing-duration>
    <dc:title>module_conges:referent_valider_un_conges</dc:title>
  </office:meta>
</office:document-meta>
</file>