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6cc8277d17c6759292258244306f0ed.png"/>
  <manifest:file-entry manifest:media-type="image/png" manifest:full-path="Pictures/c64743f5f5b3d9e1361e08308af1cca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top="0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conges:referent_personnaliser_planning"/><text:bookmark-start text:name="__RefHeading___comment_personnaliser_le_planning_collectif_1"/><text:bookmark-start text:name="comment_personnaliser_le_planning_collectif"/>Comment personnaliser le planning collectif ?<text:bookmark-end text:name="__RefHeading___comment_personnaliser_le_planning_collectif_1"/><text:bookmark-end text:name="comment_personnaliser_le_planning_collectif"/></text:h>
      <text:p text:style-name="Text_20_body">En tant que valideur, vous avez accès aux plannings de tous les membres du/des services pour lesquels vous avez un rôle de valideur. Vous avez 2 possibilités de personnalisation :<text:line-break/></text:p>
      <text:list text:style-name="List_20_1" text:continue-numbering="false">
        <text:list-item>
          <text:p text:style-name="List_20_1_Content_First"> <text:span text:style-name="Strong_20_Emphasis">Option 1</text:span> : Afficher le planning de ses collaborateurs</text:p>
        </text:list-item>
        <text:list-item>
          <text:p text:style-name="List_20_1_Content_Last"> <text:span text:style-name="Strong_20_Emphasis">Option 2</text:span> : Afficher une liste personnalisée</text:p>
        </text:list-item>
      </text:list>
      <text:p text:style-name="Text_20_body">Pour rappel, depuis la page d'accueil, il vous suffit de cliquer sur “<text:span text:style-name="Strong_20_Emphasis">Consulter le planning</text:span>” pour accéder à cet écran :</text:p>
      <text:h text:style-name="Heading_20_2" text:outline-level="2"><text:bookmark-start text:name="__RefHeading___option_1afficher_le_planning_de_ses_collaborateurs_2"/><text:bookmark-start text:name="option_1afficher_le_planning_de_ses_collaborateurs"/>Option 1 : Afficher le planning de ses collaborateurs<text:bookmark-end text:name="__RefHeading___option_1afficher_le_planning_de_ses_collaborateurs_2"/><text:bookmark-end text:name="option_1afficher_le_planning_de_ses_collaborateurs"/></text:h>
      <text:p text:style-name="Text_20_body">Accédez à votre planning collectif et suivez les étapes suivantes :</text:p>
      <text:line-break/>
      <text:p text:style-name="Text_20_body"><text:span text:style-name="Strong_20_Emphasis">1.</text:span><text:line-break/><text:span text:style-name="Strong_20_Emphasis">2.</text:span><text:span text:style-name="Strong_20_Emphasis">“Mes collaborateurs”</text:span><text:line-break/><text:span text:style-name="Strong_20_Emphasis">3.</text:span><text:line-break/></text:p>
      <text:h text:style-name="Heading_20_2" text:outline-level="2"><text:bookmark-start text:name="__RefHeading___option_2afficher_une_liste_personnalisee_3"/><text:bookmark-start text:name="option_2afficher_une_liste_personnalisee"/>Option 2 : Afficher une liste personnalisée<text:bookmark-end text:name="__RefHeading___option_2afficher_une_liste_personnalisee_3"/><text:bookmark-end text:name="option_2afficher_une_liste_personnalisee"/></text:h>
      <text:h text:style-name="Heading_20_3" text:outline-level="3"><text:bookmark-start text:name="__RefHeading___etape_1creez_votre_liste_personnalisee_4"/><text:bookmark-start text:name="etape_1creez_votre_liste_personnalisee"/>Etape 1 : Créez votre liste personnalisée<text:bookmark-end text:name="__RefHeading___etape_1creez_votre_liste_personnalisee_4"/><text:bookmark-end text:name="etape_1creez_votre_liste_personnalisee"/></text:h>
      <text:line-break/>
      <text:p text:style-name="Text_20_body"><text:span text:style-name="Strong_20_Emphasis">1.</text:span><text:line-break/></text:p>
      <text:line-break/>
      <text:p text:style-name="Text_20_body"><text:span text:style-name="Strong_20_Emphasis">2.</text:span><text:span text:style-name="Strong_20_Emphasis">“Ajouter”</text:span><text:line-break/></text:p>
      <text:line-break/>
      <text:p text:style-name="Text_20_body"><text:span text:style-name="Strong_20_Emphasis">3.</text:span><text:line-break/><text:span text:style-name="Strong_20_Emphasis">4.</text:span><text:line-break/><text:span text:style-name="Strong_20_Emphasis">5.</text:span><text:span text:style-name="Strong_20_Emphasis">“Enregistrer”</text:span><text:line-break/><text:span text:style-name="Strong_20_Emphasis">6.</text:span><text:span text:style-name="Strong_20_Emphasis">“Retour à la page précédente”</text:span><text:line-break/></text:p>
      <text:p text:style-name="Text_20_body">Vous retrouvez alors sur l’écran précédent votre planning personnalisé.</text:p>
      <text:p text:style-name="Text_20_body"><draw:frame draw:style-name="media" draw:name="0" text:anchor-type="as-char" draw:z-index="0" svg:width="25.135416666667cm" style:rel-width="100%" svg:height="3.6701279268614cm" style:rel-height="scale"><draw:image xlink:href="Pictures/56cc8277d17c6759292258244306f0ed.png" xlink:type="simple" xlink:show="embed" xlink:actuate="onLoad"/></draw:frame></text:p>
      <text:h text:style-name="Heading_20_3" text:outline-level="3"><text:bookmark-start text:name="__RefHeading___etape_2affichez_cette_liste_5"/><text:bookmark-start text:name="etape_2affichez_cette_liste"/>Etape 2 : Affichez cette liste<text:bookmark-end text:name="__RefHeading___etape_2affichez_cette_liste_5"/><text:bookmark-end text:name="etape_2affichez_cette_liste"/></text:h>
      <text:line-break/>
      <text:p text:style-name="Text_20_body"><text:span text:style-name="Strong_20_Emphasis">1.</text:span><text:line-break/><text:span text:style-name="Strong_20_Emphasis">2.</text:span><text:line-break/>
Votre planning personnalisé s’affiche : vous retrouvez les utilisateurs que vous avez configurés pour ce planning.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Vous pouvez toujours éditer/supprimer un planning personnalisé que vous avez créé :<text:line-break/>
<text:span text:style-name="Strong_20_Emphasis">1.</text:span> Allez dans votre planning,<text:line-break/>
<text:span text:style-name="Strong_20_Emphasis">2.</text:span> Cliquez sur l’icône de création de planning personnalisé,<text:line-break/>
<text:span text:style-name="Strong_20_Emphasis">3.</text:span> Cliquez ensuite sur l’icône de modification ou de suppression.<text:line-break/>
<draw:frame draw:style-name="mediacenter" draw:name="1" text:anchor-type="paragraph" draw:z-index="1" svg:width="4.7360416666667cm" style:rel-width="100%" svg:height="3.730625cm" style:rel-height="scale"><draw:image xlink:href="Pictures/c64743f5f5b3d9e1361e08308af1cca6.png" xlink:type="simple" xlink:show="embed" xlink:actuate="onLoad"/></draw:frame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top="0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53:04</meta:creation-date>
    <dc:creator>Generated</dc:creator>
    <dc:date>2026-09-05T06::53:04</dc:date>
    <dc:language>en-US</dc:language>
    <meta:editing-cycles>1</meta:editing-cycles>
    <meta:editing-duration>PT0S</meta:editing-duration>
    <dc:title>module_conges:referent_personnaliser_planning</dc:title>
  </office:meta>
</office:document-meta>
</file>