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316d788c722e682fea66e169b6d3b20.png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referent_annuler_conges_tiers"/><text:bookmark-start text:name="__RefHeading___comment_annuler_une_absence_d_un_collaborateur_1"/><text:bookmark-start text:name="comment_annuler_une_absence_d_un_collaborateur"/>Comment annuler une absence d'un collaborateur ?<text:bookmark-end text:name="__RefHeading___comment_annuler_une_absence_d_un_collaborateur_1"/><text:bookmark-end text:name="comment_annuler_une_absence_d_un_collaborateur"/></text:h>
      <text:p text:style-name="Text_20_body">En tant que valideur, vous pouvez annuler une absence.</text:p>
      <text:h text:style-name="Heading_20_2" text:outline-level="2"><text:bookmark-start text:name="__RefHeading___etape_1accedez_au_calendrier_2"/><text:bookmark-start text:name="etape_1accedez_au_calendrier"/>Etape 1 : Accédez au calendrier<text:bookmark-end text:name="__RefHeading___etape_1accedez_au_calendrier_2"/><text:bookmark-end text:name="etape_1accedez_au_calendrier"/></text:h>
      <text:line-break/>
      <text:p text:style-name="Text_20_body"><text:span text:style-name="Strong_20_Emphasis">“Déposer, visualiser ou annuler une absence”</text:span><text:line-break/></text:p>
      <text:p text:style-name="Text_20_body">Votre calendrier s'affiche :</text:p>
      <text:p text:style-name="Text_20_body"><draw:frame draw:style-name="media" draw:name="0" text:anchor-type="as-char" draw:z-index="0" svg:width="15.875cm" svg:height="10.710843373494cm"><draw:image xlink:href="Pictures/c316d788c722e682fea66e169b6d3b20.png" xlink:type="simple" xlink:show="embed" xlink:actuate="onLoad"/></draw:frame></text:p>
      <text:h text:style-name="Heading_20_2" text:outline-level="2"><text:bookmark-start text:name="__RefHeading___etape_2selectionnez_le_collaborateur_pour_lequel_vous_souhaitez_afficher_le_calendrier_3"/><text:bookmark-start text:name="etape_2selectionnez_le_collaborateur_pour_lequel_vous_souhaitez_afficher_le_calendrier"/>Etape 2 : Sélectionnez le collaborateur pour lequel vous souhaitez afficher le calendrier<text:bookmark-end text:name="__RefHeading___etape_2selectionnez_le_collaborateur_pour_lequel_vous_souhaitez_afficher_le_calendrier_3"/><text:bookmark-end text:name="etape_2selectionnez_le_collaborateur_pour_lequel_vous_souhaitez_afficher_le_calendrier"/></text:h>
      <text:line-break/>
      <text:p text:style-name="Text_20_body"><text:line-break/></text:p>
      <text:h text:style-name="Heading_20_2" text:outline-level="2"><text:bookmark-start text:name="__RefHeading___etape_3annulez_une_absence_4"/><text:bookmark-start text:name="etape_3annulez_une_absence"/>Etape 3 : Annulez une absence<text:bookmark-end text:name="__RefHeading___etape_3annulez_une_absence_4"/><text:bookmark-end text:name="etape_3annulez_une_absence"/></text:h>
      <text:line-break/>
      <text:p text:style-name="Text_20_body"><text:span text:style-name="Strong_20_Emphasis">1.</text:span><text:line-break/></text:p>
      <text:line-break/>
      <text:p text:style-name="Text_20_body"><text:span text:style-name="Strong_20_Emphasis">2.</text:span><text:span text:style-name="Strong_20_Emphasis">“Annuler”</text:span><text:line-break/><draw:frame draw:style-name="media" draw:name="1" text:anchor-type="as-char" draw:z-index="1" svg:width="" svg:rel-width="100%" svg:height="0cm"><draw:image xlink:href="Pictures/2ceee4701f3d4f98b6909e890b805010.svg" xlink:type="simple" xlink:show="embed" xlink:actuate="onLoad"/></draw:frame><text:line-break/></text:p>
      <text:p text:style-name="Text_20_body"><draw:frame draw:style-name="PluginODTAutoStyle_Frame_1_text_frame" draw:name="Frame1" text:anchor-type="paragraph" svg:width="337.323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Dans le cas de plusieurs valideurs, l'annulation peut être effectuée par n'importe lequel d'entre eux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337.323pt"/>
    </style:style>
    <style:style style:name="odt_auto_style_table_column_1_1" style:family="table-column">
      <style:table-column-properties style:column-width="337.323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3:06</meta:creation-date>
    <dc:creator>Generated</dc:creator>
    <dc:date>2026-09-05T06::53:06</dc:date>
    <dc:language>en-US</dc:language>
    <meta:editing-cycles>1</meta:editing-cycles>
    <meta:editing-duration>PT0S</meta:editing-duration>
    <dc:title>module_conges:referent_annuler_conges_tiers</dc:title>
  </office:meta>
</office:document-meta>
</file>