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5ab571180e1127bfda82100c081e42.png"/>
  <manifest:file-entry manifest:media-type="image/jpeg" manifest:full-path="Pictures/f13baface55bf96f99a730607965833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dule_conges:gestionnaire_gestion_des_conges_bonifies"/>Le congé bonifié fait l’objet d’une décision et est saisi dans Sirhus.</text:p>
      <text:p text:style-name="Text_20_body">Il apparaît dans AGATE-TEMPO comme « absence Sirhus » n’impactant pas les calculs des droits à Congés payés et RTT.</text:p>
      <text:p text:style-name="Text_20_body"><text:span text:style-name="Strong_20_Emphasis">Le gestionnaire SRH doit :</text:span></text:p>
      <text:p text:style-name="Text_20_body">•	Corriger le solde du compteur « Congés payés – RTT – Fractionnement »,</text:p>
      <text:p text:style-name="Text_20_body">•	Saisir une « régul » négative, égale au nombre de jours de congé bonifié.</text:p>
      <text:p text:style-name="Text_20_body"><text:span text:style-name="Strong_20_Emphasis">Pour rappel</text:span> : Paramétrage &gt; Gestion &gt; Utilisateurs &gt; Critères de recherche (nom, matricule ou service) &gt; pour l'agent concerné, onglet “Absences” &gt; Cliquez sur “Modifier” (Icône crayon du compteur CP-RTT-fractionnent AAAA“)</text:p>
      <text:p text:style-name="Text_20_body">Exemple : </text:p>
      <text:p text:style-name="Text_20_body"><draw:frame draw:style-name="media" draw:name="0" text:anchor-type="as-char" draw:z-index="0" svg:width="10.583333333333cm" svg:height="2.6323479442745cm"><draw:image xlink:href="Pictures/8c5ab571180e1127bfda82100c081e42.png" xlink:type="simple" xlink:show="embed" xlink:actuate="onLoad"/></draw:frame></text:p>
      <text:p text:style-name="Text_20_body"><draw:frame draw:style-name="media" draw:name="1" text:anchor-type="as-char" draw:z-index="1" svg:width="10.583333333333cm" svg:height="6.8875661375661cm"><draw:image xlink:href="Pictures/f13baface55bf96f99a730607965833d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46</meta:creation-date>
    <dc:creator>Generated</dc:creator>
    <dc:date>2026-09-05T06::52:46</dc:date>
    <dc:language>en-US</dc:language>
    <meta:editing-cycles>1</meta:editing-cycles>
    <meta:editing-duration>PT0S</meta:editing-duration>
    <dc:title>module_conges:gestionnaire_gestion_des_conges_bonifies</dc:title>
  </office:meta>
</office:document-meta>
</file>