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f2c4348fa3110f7b843fb9732c91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conges_questions_diverses"/><text:bookmark-start text:name="__RefHeading___question_diverses_1"/><text:bookmark-start text:name="question_diverses"/>Question diverses<text:bookmark-end text:name="__RefHeading___question_diverses_1"/><text:bookmark-end text:name="question_divers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list text:style-name="List_20_1" text:continue-numbering="false">
              <text:list-item>
                <text:p text:style-name="List_20_1_Content_First"> <text:a xlink:type="simple" xlink:href="https://cnrs-manuels.ohris.info/doku.php/module_conges:conges_questions_diverses:decompte_des_conges_a_temps_partiel" text:style-name="Internet_20_link" text:visited-style-name="Visited_20_Internet_20_Link">Comment fonctionne le décompte des congés pour les personnes à temps partiel ?</text:a>  </text:p>
              </text:list-item>
              <text:list-item>
                <text:p text:style-name="List_20_1_Content"> <text:a xlink:type="simple" xlink:href="https://cnrs-manuels.ohris.info/doku.php/module_conges:conges_questions_diverses:decompte_des_conges_jours_ouvrables" text:style-name="Internet_20_link" text:visited-style-name="Visited_20_Internet_20_Link">Comment fonctionne de décompte des congés en jours ouvrables ?</text:a></text:p>
              </text:list-item>
              <text:list-item>
                <text:p text:style-name="List_20_1_Content_Last"> <text:a xlink:type="simple" xlink:href="https://cnrs-manuels.ohris.info/doku.php/module_conges:conges_questions_diverses:renonciation_aux_jours_de_fractionnement" text:style-name="Internet_20_link" text:visited-style-name="Visited_20_Internet_20_Link">Qu'est ce que la renonciation ou non aux jours de fractionnement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3.175cm" style:rel-width="100%" svg:height="3.1485416666667cm" style:rel-height="scale"><draw:image xlink:href="Pictures/0bf2c4348fa3110f7b843fb9732c910c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9:38</meta:creation-date>
    <dc:creator>Generated</dc:creator>
    <dc:date>2026-09-05T07::39:38</dc:date>
    <dc:language>en-US</dc:language>
    <meta:editing-cycles>1</meta:editing-cycles>
    <meta:editing-duration>PT0S</meta:editing-duration>
    <dc:title>module_conges:conges_questions_diverses</dc:title>
  </office:meta>
</office:document-meta>
</file>