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adf49524032a3317af77b89cc1d181f.jpg"/>
  <manifest:file-entry manifest:media-type="image/jpeg" manifest:full-path="Pictures/716ee6d1dc9b500d1a968d09a4b1b720.jpg"/>
  <manifest:file-entry manifest:media-type="image/jpeg" manifest:full-path="Pictures/bf8a332bc79ab9d40770e0fdf239c5bb.jpg"/>
  <manifest:file-entry manifest:media-type="image/jpeg" manifest:full-path="Pictures/c0fd85e5b09ca38fd43ac33d8574e7cb.jpg"/>
  <manifest:file-entry manifest:media-type="image/jpeg" manifest:full-path="Pictures/05b9718a662ef2ed096589c25392be7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absence_syndicale"/><text:bookmark-start text:name="__RefHeading___absence_syndicale_1"/><text:bookmark-start text:name="absence_syndicale"/>Absence Syndicale<text:bookmark-end text:name="__RefHeading___absence_syndicale_1"/><text:bookmark-end text:name="absence_syndicale"/></text:h>
      <text:h text:style-name="Heading_20_2" text:outline-level="2"><text:bookmark-start text:name="__RefHeading___ouverture_des_droits_2"/><text:bookmark-start text:name="ouverture_des_droits"/>1°) Ouverture des droits<text:bookmark-end text:name="__RefHeading___ouverture_des_droits_2"/><text:bookmark-end text:name="ouverture_des_droits"/></text:h>
      <text:p text:style-name="Text_20_body">Par le gestionnaire dans la fiche agent:
<text:span text:style-name="Emphasis">(Pour information cette autorisation est désactivée automatiquement au bout d'un an)</text:span></text:p>
      <text:p text:style-name="Text_20_body"><draw:frame draw:style-name="media" draw:name="0" text:anchor-type="as-char" draw:z-index="0" svg:width="15.875cm" svg:height="5.9315891472868cm"><draw:image xlink:href="Pictures/aadf49524032a3317af77b89cc1d181f.jpg" xlink:type="simple" xlink:show="embed" xlink:actuate="onLoad"/></draw:frame></text:p>
      <text:h text:style-name="Heading_20_2" text:outline-level="2"><text:bookmark-start text:name="__RefHeading___depot_d_une_demande_d_absence_syndicale_3"/><text:bookmark-start text:name="depot_d_une_demande_d_absence_syndicale"/>2°) Dépôt d’une demande d'absence syndicale<text:bookmark-end text:name="__RefHeading___depot_d_une_demande_d_absence_syndicale_3"/><text:bookmark-end text:name="depot_d_une_demande_d_absence_syndicale"/></text:h>
      <text:p text:style-name="Text_20_body">Par l’agent ou le gestionnaire : Même principe qu’une absence classique, sélectionner « Crédit Syndical » dans le type d’absence (4).</text:p>
      <text:p text:style-name="Text_20_body"><draw:frame draw:style-name="media" draw:name="1" text:anchor-type="as-char" draw:z-index="1" svg:width="15.875cm" svg:height="7.1652711323764cm"><draw:image xlink:href="Pictures/716ee6d1dc9b500d1a968d09a4b1b720.jpg" xlink:type="simple" xlink:show="embed" xlink:actuate="onLoad"/></draw:frame></text:p>
      <text:p text:style-name="Text_20_body">Dans le nouveau formulaire, sélectionner le valideur syndical parmi la liste proposée (5).</text:p>
      <text:p text:style-name="Text_20_body"><draw:frame draw:style-name="media" draw:name="2" text:anchor-type="as-char" draw:z-index="2" svg:width="15.875cm" svg:height="8.0695915279879cm"><draw:image xlink:href="Pictures/bf8a332bc79ab9d40770e0fdf239c5bb.jpg" xlink:type="simple" xlink:show="embed" xlink:actuate="onLoad"/></draw:frame></text:p>
      <text:p text:style-name="Text_20_body">Terminé par « Déposer »
Le valideur syndical sélectionné devra valider la demande d’absence, puis le valideur habituel également.</text:p>
      <text:p text:style-name="Text_20_body">Il n’y a pas de compteur visible, mais l’agent aura la confirmation de la validation de sa demande dans l’historique des absences:</text:p>
      <text:p text:style-name="Text_20_body"><draw:frame draw:style-name="media" draw:name="3" text:anchor-type="as-char" draw:z-index="3" svg:width="23.8125cm" style:rel-width="100%" svg:height="0.50953994293866cm" style:rel-height="scale"><draw:image xlink:href="Pictures/c0fd85e5b09ca38fd43ac33d8574e7cb.jpg" xlink:type="simple" xlink:show="embed" xlink:actuate="onLoad"/></draw:frame></text:p>
      <text:p text:style-name="Text_20_body">Et dans le calendrier : </text:p>
      <text:p text:style-name="Text_20_body"><draw:frame draw:style-name="media" draw:name="4" text:anchor-type="as-char" draw:z-index="4" svg:width="3.96875cm" style:rel-width="100%" svg:height="1.9427447552448cm" style:rel-height="scale"><draw:image xlink:href="Pictures/05b9718a662ef2ed096589c25392be7f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4T12::08:08</meta:creation-date>
    <dc:creator>Generated</dc:creator>
    <dc:date>2026-09-04T12::08:08</dc:date>
    <dc:language>en-US</dc:language>
    <meta:editing-cycles>1</meta:editing-cycles>
    <meta:editing-duration>PT0S</meta:editing-duration>
    <dc:title>module_conges:absence_syndicale</dc:title>
  </office:meta>
</office:document-meta>
</file>