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38a0dbb3344dbed23db54e392c4d763.svg"/>
  <manifest:file-entry manifest:media-type="image/png" manifest:full-path="Pictures/78be5e84c097deb13488480f7aa1514e.png"/>
  <manifest:file-entry manifest:media-type="image/png" manifest:full-path="Pictures/1c2277a45b05296a151a44aaf77153d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cet:consulter_solde_cet"/><text:bookmark-start text:name="__RefHeading___comment_consulter_mon_solde_cet_1"/><text:bookmark-start text:name="comment_consulter_mon_solde_cet"/>Comment consulter mon solde CET ?<text:bookmark-end text:name="__RefHeading___comment_consulter_mon_solde_cet_1"/><text:bookmark-end text:name="comment_consulter_mon_solde_cet"/></text:h>
      <text:p text:style-name="Text_20_body">A tout moment, vous pouvez consulter votre solde CET depuis deux chemins différents :  </text:p>
      <text:list text:style-name="List_20_1" text:continue-numbering="false">
        <text:list-item>
          <text:p text:style-name="List_20_1_Content_First"> 1. Depuis votre page d'accueil </text:p>
        </text:list-item>
        <text:list-item>
          <text:p text:style-name="List_20_1_Content_Last"> 2. Depuis le module CET </text:p>
        </text:list-item>
      </text:list>
      <text:h text:style-name="Heading_20_2" text:outline-level="2"><text:bookmark-start text:name="__RefHeading___option_1depuis_votre_page_d_accueil_2"/><text:bookmark-start text:name="option_1depuis_votre_page_d_accueil"/>Option 1 : Depuis votre page d'accueil<text:bookmark-end text:name="__RefHeading___option_1depuis_votre_page_d_accueil_2"/><text:bookmark-end text:name="option_1depuis_votre_page_d_accueil"/></text:h>
      <text:line-break/>
      <text:p text:style-name="Text_20_body">“<text:span text:style-name="Strong_20_Emphasis">Mon solde CET</text:span>”<text:line-break/></text:p>
      <text:h text:style-name="Heading_20_2" text:outline-level="2"><text:bookmark-start text:name="__RefHeading___option_2depuis_le_menu_cet_3"/><text:bookmark-start text:name="option_2depuis_le_menu_cet"/>Option 2 : Depuis le menu CET<text:bookmark-end text:name="__RefHeading___option_2depuis_le_menu_cet_3"/><text:bookmark-end text:name="option_2depuis_le_menu_cet"/></text:h>
      <text:line-break/>
      <text:p text:style-name="Text_20_body">“<text:span text:style-name="Strong_20_Emphasis">CET</text:span>”<text:line-break/><text:line-break/></text:p>
      <text:p text:style-name="Text_20_body"><draw:frame draw:style-name="media" draw:name="0" text:anchor-type="as-char" draw:z-index="0" svg:width="" svg:rel-width="100%" svg:height="0cm"><draw:image xlink:href="Pictures/e38a0dbb3344dbed23db54e392c4d763.svg" xlink:type="simple" xlink:show="embed" xlink:actuate="onLoad"/></draw:frame> Vous pouvez cliquer sur le détail, en dessous de votre solde pour visualiser le calcul de votre solde. </text:p>
      <text:p text:style-name="Text_20_body"><draw:frame draw:style-name="media" draw:name="1" text:anchor-type="as-char" draw:z-index="1" svg:width="25.505833333333cm" style:rel-width="100%" svg:height="11.059583333333cm" style:rel-height="scale"><draw:image xlink:href="Pictures/78be5e84c097deb13488480f7aa1514e.png" xlink:type="simple" xlink:show="embed" xlink:actuate="onLoad"/></draw:frame>
<draw:frame draw:style-name="media" draw:name="2" text:anchor-type="as-char" draw:z-index="2" svg:width="25.267708333333cm" style:rel-width="100%" svg:height="13.626041666667cm" style:rel-height="scale"><draw:image xlink:href="Pictures/1c2277a45b05296a151a44aaf77153de.png" xlink:type="simple" xlink:show="embed" xlink:actuate="onLoad"/></draw:frame> <text:line-break/>
<text:line-break/>
Une frise reprend toutes les actions (activation, correction, alimentation/option) réalisées sur votre CET depuis son activation dans oHRis ; vous permettant ainsi de reconstituer votre “solde actuel”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1:13</meta:creation-date>
    <dc:creator>Generated</dc:creator>
    <dc:date>2026-09-05T06::51:13</dc:date>
    <dc:language>en-US</dc:language>
    <meta:editing-cycles>1</meta:editing-cycles>
    <meta:editing-duration>PT0S</meta:editing-duration>
    <dc:title>module_cet:consulter_solde_cet</dc:title>
  </office:meta>
</office:document-meta>
</file>