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74d570094dae5bf3c2417a9efccc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saisir_une_demande_cet"/><text:bookmark-start text:name="__RefHeading___comment_saisir_une_demande_cet_pour_un_utilisateur_1"/><text:bookmark-start text:name="comment_saisir_une_demande_cet_pour_un_utilisateur"/>Comment saisir une demande CET pour un utilisateur ?<text:bookmark-end text:name="__RefHeading___comment_saisir_une_demande_cet_pour_un_utilisateur_1"/><text:bookmark-end text:name="comment_saisir_une_demande_cet_pour_un_utilisateur"/></text:h>
      <text:p text:style-name="Text_20_body">En tant que gestionnaire, vous avez la possibilité de saisir une demande CET pour un de vos collaborateurs.</text:p>
      <text:line-break/>
      <text:p text:style-name="Text_20_body"><text:span text:style-name="Strong_20_Emphasis">1.</text:span>“<text:span text:style-name="Strong_20_Emphasis">CET</text:span>”“<text:span text:style-name="Strong_20_Emphasis">Gestion</text:span>”<text:line-break/><text:span text:style-name="Strong_20_Emphasis">2.</text:span>“<text:span text:style-name="Strong_20_Emphasis">Accès aux utilisateurs</text:span>”<text:line-break/><text:span text:style-name="Strong_20_Emphasis">3.</text:span>“<text:span text:style-name="Strong_20_Emphasis">Rechercher</text:span>”<text:line-break/><text:span text:style-name="Strong_20_Emphasis">4.</text:span><text:line-break/></text:p>
      <text:p text:style-name="Text_20_body">Une fenêtre s'ouvre.</text:p>
      <text:line-break/>
      <text:p text:style-name="Text_20_body"><text:span text:style-name="Strong_20_Emphasis">5.</text:span><text:line-break/></text:p>
      <text:p text:style-name="Text_20_body">Vous accédez alors au formulaire de l'utilisateur pour lequel vous souhaitez saisir une demande CET;</text:p>
      <text:p text:style-name="Text_20_body"><draw:frame draw:style-name="media" draw:name="0" text:anchor-type="as-char" draw:z-index="0" svg:width="21.933958333333cm" style:rel-width="100%" svg:height="19.473333333333cm" style:rel-height="scale"><draw:image xlink:href="Pictures/7174d570094dae5bf3c2417a9efccc21.png" xlink:type="simple" xlink:show="embed" xlink:actuate="onLoad"/></draw:frame></text:p>
      <text:p text:style-name="Text_20_body">A l'issue de votre saisie, la demande passera en statut « Validé 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24</meta:creation-date>
    <dc:creator>Generated</dc:creator>
    <dc:date>2026-09-05T06::50:24</dc:date>
    <dc:language>en-US</dc:language>
    <meta:editing-cycles>1</meta:editing-cycles>
    <meta:editing-duration>PT0S</meta:editing-duration>
    <dc:title>module_cet:comment_saisir_une_demande_cet</dc:title>
  </office:meta>
</office:document-meta>
</file>