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h text:style-name="Heading_20_4" text:outline-level="4"><text:bookmark text:name="module_activites:assistance_agate-tempo_activites"/><text:bookmark-start text:name="__RefHeading___assistance_agate-tempo_activites_1"/><text:bookmark-start text:name="assistance_agate-tempo_activites"/>Assistance Agate-Tempo, Activités<text:bookmark-end text:name="__RefHeading___assistance_agate-tempo_activites_1"/><text:bookmark-end text:name="assistance_agate-tempo_activites"/></text:h></table:table-cell></table:table-row></table:table></draw:text-box></draw:frame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Merci d'adresser votre demande d'assistance du module Activités de Agate-Tempo à l'adresse de votre délégation de rattachement ci-dessous :</text:p>
          </table:table-cell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DR01:</text:span> <text:a xlink:type="simple" xlink:href="mailto:dr01-tempo@cnrs.fr" text:style-name="Internet_20_link" text:visited-style-name="Visited_20_Internet_20_Link">dr01-tempo@cnrs.fr</text:a>  </text:p>
          </table:table-cell>
          <table:table-cell office:value-type="string" table:style-name="tablecell">
            <text:p text:style-name="tablealigncenter">  <text:span text:style-name="Strong_20_Emphasis">DR12:</text:span> <text:a xlink:type="simple" xlink:href="mailto:dr12-tempo@cnrs.fr" text:style-name="Internet_20_link" text:visited-style-name="Visited_20_Internet_20_Link">dr12-tempo@cnrs.fr</text:a>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DR02:</text:span> <text:a xlink:type="simple" xlink:href="mailto:dr02-tempo@cnrs.fr" text:style-name="Internet_20_link" text:visited-style-name="Visited_20_Internet_20_Link">dr03-tempo@cnrs.fr</text:a>  </text:p>
          </table:table-cell>
          <table:table-cell office:value-type="string" table:style-name="tablecell">
            <text:p text:style-name="tablealigncenter">  <text:span text:style-name="Strong_20_Emphasis">DR13:</text:span> <text:a xlink:type="simple" xlink:href="mailto:dr13-tempo@cnrs.fr" text:style-name="Internet_20_link" text:visited-style-name="Visited_20_Internet_20_Link">dr13-tempo@cnrs.fr</text:a>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DR04:</text:span> <text:a xlink:type="simple" xlink:href="mailto:dr04-tempo@cnrs.fr" text:style-name="Internet_20_link" text:visited-style-name="Visited_20_Internet_20_Link">dr04-tempo@cnrs.fr</text:a>  </text:p>
          </table:table-cell>
          <table:table-cell office:value-type="string" table:style-name="tablecell">
            <text:p text:style-name="tablealigncenter">  <text:span text:style-name="Strong_20_Emphasis">DR14:</text:span> <text:a xlink:type="simple" xlink:href="mailto:dr14-tempo@cnrs.fr" text:style-name="Internet_20_link" text:visited-style-name="Visited_20_Internet_20_Link">dr14-tempo@cnrs.fr</text:a>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DR05:</text:span> <text:a xlink:type="simple" xlink:href="mailto:dr05-tempo@cnrs.fr" text:style-name="Internet_20_link" text:visited-style-name="Visited_20_Internet_20_Link">dr05-tempo@cnrs.fr</text:a>  </text:p>
          </table:table-cell>
          <table:table-cell office:value-type="string" table:style-name="tablecell">
            <text:p text:style-name="tablealigncenter">  <text:span text:style-name="Strong_20_Emphasis">DR15:</text:span> <text:a xlink:type="simple" xlink:href="mailto:dr15-tempo@cnrs.fr" text:style-name="Internet_20_link" text:visited-style-name="Visited_20_Internet_20_Link">dr15-tempo@cnrs.fr</text:a>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DR06:</text:span> <text:a xlink:type="simple" xlink:href="mailto:dr06-tempo@cnrs.fr" text:style-name="Internet_20_link" text:visited-style-name="Visited_20_Internet_20_Link">dr06-tempo@cnrs.fr</text:a>  </text:p>
          </table:table-cell>
          <table:table-cell office:value-type="string" table:style-name="tablecell">
            <text:p text:style-name="tablealigncenter">  <text:span text:style-name="Strong_20_Emphasis">DR16:</text:span> <text:a xlink:type="simple" xlink:href="mailto:dr16-tempo@cnrs.fr" text:style-name="Internet_20_link" text:visited-style-name="Visited_20_Internet_20_Link">dr16-tempo@cnrs.fr</text:a>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DR07:</text:span> <text:a xlink:type="simple" xlink:href="mailto:dr07-tempo@cnrs.fr" text:style-name="Internet_20_link" text:visited-style-name="Visited_20_Internet_20_Link">dr07-tempo@cnrs.fr</text:a>  </text:p>
          </table:table-cell>
          <table:table-cell office:value-type="string" table:style-name="tablecell">
            <text:p text:style-name="tablealigncenter">  <text:span text:style-name="Strong_20_Emphasis">DR17:</text:span> <text:a xlink:type="simple" xlink:href="mailto:dr17-tempo@cnrs.fr" text:style-name="Internet_20_link" text:visited-style-name="Visited_20_Internet_20_Link">dr17-tempo@cnrs.fr</text:a>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DR08:</text:span> <text:a xlink:type="simple" xlink:href="mailto:dr08-tempo@cnrs.fr" text:style-name="Internet_20_link" text:visited-style-name="Visited_20_Internet_20_Link">dr08-tempo@cnrs.fr</text:a>  </text:p>
          </table:table-cell>
          <table:table-cell office:value-type="string" table:style-name="tablecell">
            <text:p text:style-name="tablealigncenter">  <text:span text:style-name="Strong_20_Emphasis">DR18:</text:span> <text:a xlink:type="simple" xlink:href="mailto:dr18-tempo@cnrs.fr" text:style-name="Internet_20_link" text:visited-style-name="Visited_20_Internet_20_Link">dr18-tempo@cnrs.fr</text:a>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DR10:</text:span> <text:a xlink:type="simple" xlink:href="mailto:dr10-tempo@cnrs.fr" text:style-name="Internet_20_link" text:visited-style-name="Visited_20_Internet_20_Link">dr10-tempo@cnrs.fr</text:a>  </text:p>
          </table:table-cell>
          <table:table-cell office:value-type="string" table:style-name="tablecell">
            <text:p text:style-name="tablealigncenter">  <text:span text:style-name="Strong_20_Emphasis">DR20:</text:span> <text:a xlink:type="simple" xlink:href="mailto:dr20-tempo@cnrs.fr" text:style-name="Internet_20_link" text:visited-style-name="Visited_20_Internet_20_Link">dr20-tempo@cnrs.fr</text:a>  </text:p>
          </table:table-cell>
        </table:table-row>
        <table:table-row>
          <table:table-cell office:value-type="string" table:style-name="tablecell" table:number-columns-spanned="2">
            <text:p text:style-name="tablealigncenter">  <text:span text:style-name="Strong_20_Emphasis">DR11:</text:span> <text:a xlink:type="simple" xlink:href="mailto:dr11-tempo@cnrs.fr" text:style-name="Internet_20_link" text:visited-style-name="Visited_20_Internet_20_Link">dr11-tempo@cnrs.fr</text:a>  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4T22::45:53</meta:creation-date>
    <dc:creator>Generated</dc:creator>
    <dc:date>2026-08-14T22::45:53</dc:date>
    <dc:language>en-US</dc:language>
    <meta:editing-cycles>1</meta:editing-cycles>
    <meta:editing-duration>PT0S</meta:editing-duration>
    <dc:title>module_activites:assistance_agate-tempo_activites</dc:title>
  </office:meta>
</office:document-meta>
</file>