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a2c9ef3ccb208e6ac9bc24f8dbf3de.jpg"/>
  <manifest:file-entry manifest:media-type="image/png" manifest:full-path="Pictures/c71e4908db1b6706d215f4e7e1b7a334.png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suivre_activites_declarant"/><text:bookmark-start text:name="__RefHeading___comment_suivre_les_activites_d_un_declarant_1"/><text:bookmark-start text:name="comment_suivre_les_activites_d_un_declarant"/>Comment suivre les activités d'un déclarant ?<text:bookmark-end text:name="__RefHeading___comment_suivre_les_activites_d_un_declarant_1"/><text:bookmark-end text:name="comment_suivre_les_activites_d_un_declarant"/></text:h>
      <text:p text:style-name="Text_20_body">En tant que valideur activité ou valideur hiérarchique, vous avez la possibilité de suivre la saisie des feuilles d'activités des déclarants de votre périmètre.</text:p>
      <text:p text:style-name="Text_20_body"><text:span text:style-name="Strong_20_Emphasis">1.</text:span> Cliquez sur “<text:span text:style-name="Strong_20_Emphasis">Suivi</text:span>” figurant dans le bandeau de gauche.<text:line-break/></text:p>
      <text:p text:style-name="Text_20_body"><draw:frame draw:style-name="media" draw:name="0" text:anchor-type="as-char" draw:z-index="0" svg:width="5.2916666666667cm" style:rel-width="100%" svg:height="8.326224328594cm" style:rel-height="scale"><draw:image xlink:href="Pictures/94a2c9ef3ccb208e6ac9bc24f8dbf3de.jpg" xlink:type="simple" xlink:show="embed" xlink:actuate="onLoad"/></draw:frame><text:line-break/></text:p>
      <text:p text:style-name="Text_20_body"><text:span text:style-name="Strong_20_Emphasis">2.</text:span> Un écran de suivi des feuilles d'activité des déclarants de votre périmètre apparait. </text:p>
      <text:p text:style-name="Text_20_body"><draw:frame draw:style-name="media" draw:name="1" text:anchor-type="as-char" draw:z-index="1" svg:width="15.875cm" svg:height="2.620145631068cm"><draw:image xlink:href="Pictures/c71e4908db1b6706d215f4e7e1b7a334.png" xlink:type="simple" xlink:show="embed" xlink:actuate="onLoad"/></draw:frame></text:p>
      <text:p text:style-name="Text_20_body"><draw:frame draw:style-name="media" draw:name="2" text:anchor-type="as-char" draw:z-index="2" svg:width="" svg:rel-width="100%" svg:height="0cm"><draw:image xlink:href="Pictures/2ceee4701f3d4f98b6909e890b805010.svg" xlink:type="simple" xlink:show="embed" xlink:actuate="onLoad"/></draw:frame> Une légende de couleur vous renseigne sur le statut de saisie ou de validation des activités. <text:line-break/>
Vous pouvez sélectionner une ou plusieurs unités de votre périmètre de validation.<text:line-break/>
Vous pouvez également choisir de consulter un suivi des saisies ou un suivi des valida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23::12:27</meta:creation-date>
    <dc:creator>Generated</dc:creator>
    <dc:date>2026-09-04T23::12:27</dc:date>
    <dc:language>en-US</dc:language>
    <meta:editing-cycles>1</meta:editing-cycles>
    <meta:editing-duration>PT0S</meta:editing-duration>
    <dc:title>module_activite:comment_suivre_activites_declarant</dc:title>
  </office:meta>
</office:document-meta>
</file>