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a970ecb9aa6c00c74cbe27302263170.jpg"/>
  <manifest:file-entry manifest:media-type="image/svg+xml" manifest:full-path="Pictures/2ceee4701f3d4f98b6909e890b805010.svg"/>
  <manifest:file-entry manifest:media-type="image/png" manifest:full-path="Pictures/6672d83ae267d174754e9961033c3588.png"/>
  <manifest:file-entry manifest:media-type="image/png" manifest:full-path="Pictures/e1381988f743eb8d058cf7cff7de23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ule_activite:comment_saisir_une_activite"/><text:bookmark-start text:name="__RefHeading___comment_saisir_et_valider_une_activite_1"/><text:bookmark-start text:name="comment_saisir_et_valider_une_activite"/>Comment saisir et valider une activité ?<text:bookmark-end text:name="__RefHeading___comment_saisir_et_valider_une_activite_1"/><text:bookmark-end text:name="comment_saisir_et_valider_une_activite"/></text:h>
      <text:p text:style-name="Text_20_body">Sur votre feuille d'activité, vous pouvez saisir/modifier des activités, les enregistrer et les envoyer en validation. <text:line-break/>Pour cela, deux possibilités s'offrent à vous : </text:p>
      <text:list text:style-name="List_20_1" text:continue-numbering="false">
        <text:list-item>
          <text:p text:style-name="List_20_1_Content_First"> 1. Depuis votre page d'accueil </text:p>
        </text:list-item>
        <text:list-item>
          <text:p text:style-name="List_20_1_Content_Last"> 2. Depuis votre calendrier</text:p>
        </text:list-item>
      </text:list>
      <text:h text:style-name="Heading_20_2" text:outline-level="2"><text:bookmark-start text:name="__RefHeading___option_1vous_souhaitez_declarer_et_valider_vos_activites_depuis_votre_page_d_accueil_2"/><text:bookmark-start text:name="option_1vous_souhaitez_declarer_et_valider_vos_activites_depuis_votre_page_d_accueil"/>Option 1 : Vous souhaitez déclarer et valider vos activités depuis votre page d'accueil.<text:bookmark-end text:name="__RefHeading___option_1vous_souhaitez_declarer_et_valider_vos_activites_depuis_votre_page_d_accueil_2"/><text:bookmark-end text:name="option_1vous_souhaitez_declarer_et_valider_vos_activites_depuis_votre_page_d_accueil"/></text:h>
      <text:line-break/>
      <text:p text:style-name="Text_20_body">“<text:span text:style-name="Strong_20_Emphasis">Validation de ma feuille mensuelle</text:span>”“<text:span text:style-name="Strong_20_Emphasis">Mes raccourcis</text:span>” <text:line-break/></text:p>
      <text:h text:style-name="Heading_20_2" text:outline-level="2"><text:bookmark-start text:name="__RefHeading___option_2vous_souhaitez_declarer_et_valider_vos_activites_depuis_votre_calendrier_3"/><text:bookmark-start text:name="option_2vous_souhaitez_declarer_et_valider_vos_activites_depuis_votre_calendrier"/>Option 2 : Vous souhaitez déclarer et valider vos activités depuis votre calendrier.<text:bookmark-end text:name="__RefHeading___option_2vous_souhaitez_declarer_et_valider_vos_activites_depuis_votre_calendrier_3"/><text:bookmark-end text:name="option_2vous_souhaitez_declarer_et_valider_vos_activites_depuis_votre_calendrier"/></text:h>
      <text:p text:style-name="Text_20_body"><text:span text:style-name="Strong_20_Emphasis">1.</text:span> Cliquez sur le module “<text:span text:style-name="Strong_20_Emphasis">Activités</text:span>” figurant sur le bandeau supérieur. </text:p>
      <text:p text:style-name="Text_20_body"> <text:line-break/></text:p>
      <text:p text:style-name="Text_20_body">Le calendrier de vos activités apparaît.<text:line-break/></text:p>
      <text:p text:style-name="Text_20_body"><text:span text:style-name="Strong_20_Emphasis">2.</text:span> Pour entrer dans la feuille d'activité, cliquez sur <text:span text:style-name="Strong_20_Emphasis">le nom du mois</text:span> concerné.
[<draw:frame draw:style-name="media" draw:name=" \\    &lt;WRAP center round info 80%&gt; Votre calendrier vous indique le statut de chaque déclaration d'activités. La légende présente dans l'encart au-dessus vous permet de comprendre les couleurs susceptibles d'apparaître et d'interpréter le statut affiché. &lt;/WRAP&gt;    Vous pouvez procéder à la déclaration de vos activités. {{:module_activite:saisie_des_activites_2.jpg| \\ **1.** Sélectionnez  une activité dans le menu déroulant &quot;**Choisissez une activité**&quot; et renseignez le temps que vous y avez consacré dans le menu déroulant figurant sous &quot;**Temps**&quot;. \\ (Selon les paramètres enregistrés par l'administrateur, l'unité s'affiche en fractions de journée, heures ou pourcentage)\\ Pour que chaque activité puisse être validée, vous devez sélectionner le dernier niveau de l'arborescence. \\  **2.** Pour conserver vos données sans les envoyer en validation, cliquez sur &quot;**enregistrer**&quot;.  Legend" text:anchor-type="as-char" draw:z-index="0" svg:width="14.737291666667cm"><draw:text-box><text:p text:style-name="legendcenter"><draw:frame draw:style-name="media" draw:name=" \\    &lt;WRAP center round info 80%&gt; Votre calendrier vous indique le statut de chaque déclaration d'activités. La légende présente dans l'encart au-dessus vous permet de comprendre les couleurs susceptibles d'apparaître et d'interpréter le statut affiché. &lt;/WRAP&gt;    Vous pouvez procéder à la déclaration de vos activités. {{:module_activite:saisie_des_activites_2.jpg| \\ **1.** Sélectionnez  une activité dans le menu déroulant &quot;**Choisissez une activité**&quot; et renseignez le temps que vous y avez consacré dans le menu déroulant figurant sous &quot;**Temps**&quot;. \\ (Selon les paramètres enregistrés par l'administrateur, l'unité s'affiche en fractions de journée, heures ou pourcentage)\\ Pour que chaque activité puisse être validée, vous devez sélectionner le dernier niveau de l'arborescence. \\  **2.** Pour conserver vos données sans les envoyer en validation, cliquez sur &quot;**enregistrer**&quot;. " text:anchor-type="as-char" draw:z-index="0" svg:width="14.737291666667cm" svg:height="21.087291666667cm"><draw:image xlink:href="Pictures/ba970ecb9aa6c00c74cbe27302263170.jpg" xlink:type="simple" xlink:show="embed" xlink:actuate="onLoad"/></draw:frame> \\



&lt;WRAP center round info 80%&gt;
Votre calendrier vous indique le statut de chaque déclaration d'activités. La légende présente dans l'encart au-dessus vous permet de comprendre les couleurs susceptibles d'apparaître et d'interpréter le statut affiché.
&lt;/WRAP&gt;



Vous pouvez procéder à la déclaration de vos activités.
{{:module_activite:saisie_des_activites_2.jpg| \\
**1.** Sélectionnez  une activité dans le menu déroulant "**Choisissez une activité**" et renseignez le temps que vous y avez consacré dans le menu déroulant figurant sous "**Temps**". \\ (Selon les paramètres enregistrés par l'administrateur, l'unité s'affiche en fractions de journée, heures ou pourcentage)\\
Pour que chaque activité puisse être validée, vous devez sélectionner le dernier niveau de l'arborescence. \\

**2.** Pour conserver vos données sans les envoyer en validation, cliquez sur "**enregistrer**". </text:p></draw:text-box></draw:frame>
<text:line-break/></text:p>
      <text:p text:style-name="Text_20_body"><draw:frame draw:style-name="media" draw:name="1" text:anchor-type="as-char" draw:z-index="1" svg:width="" svg:rel-width="100%" svg:height="0cm"><draw:image xlink:href="Pictures/2ceee4701f3d4f98b6909e890b805010.svg" xlink:type="simple" xlink:show="embed" xlink:actuate="onLoad"/></draw:frame> Lorsque vous enregistrez votre déclaration, celle-ci passe au statut “<text:span text:style-name="Strong_20_Emphasis">A soumettre</text:span>” et s'affiche en bleu sur votre calendrier. <text:line-break/></text:p>
      <text:p text:style-name="Text_20_body"><draw:frame draw:style-name="media" draw:name="2" text:anchor-type="as-char" draw:z-index="2" svg:width="5.2916666666667cm" style:rel-width="100%" svg:height="5.5453767123288cm" style:rel-height="scale"><draw:image xlink:href="Pictures/6672d83ae267d174754e9961033c3588.png" xlink:type="simple" xlink:show="embed" xlink:actuate="onLoad"/></draw:frame><text:line-break/></text:p>
      <text:p text:style-name="Text_20_body"><draw:frame draw:style-name="media" draw:name="3" text:anchor-type="as-char" draw:z-index="3" svg:width="" svg:rel-width="100%" svg:height="0cm"><draw:image xlink:href="Pictures/2ceee4701f3d4f98b6909e890b805010.svg" xlink:type="simple" xlink:show="embed" xlink:actuate="onLoad"/></draw:frame> Lorsque vous validez votre déclaration, celle-ci passe au statut “<text:span text:style-name="Strong_20_Emphasis">Validé</text:span>” et s'affiche en vert sur votre calendrier. Les activités refusées, invalidées et les anomalies s'affichent en rouge. <text:line-break/></text:p>
      <text:p text:style-name="Text_20_body"><draw:frame draw:style-name="media" draw:name="4" text:anchor-type="as-char" draw:z-index="4" svg:width="5.2916666666667cm" style:rel-width="100%" svg:height="6.6279461279461cm" style:rel-height="scale"><draw:image xlink:href="Pictures/e1381988f743eb8d058cf7cff7de2325.png" xlink:type="simple" xlink:show="embed" xlink:actuate="onLoad"/></draw:frame> <text:line-break/></text:p>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text:span text:style-name="Strong_20_Emphasis">Vous ne pouvez pas déclarer au-delà du jour en cours. Pour pouvoir envoyer en validation la feuille, vous devez attendre le dernier jour du mois et elle doit être complètement remplie.</text:span></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5T07::37:17</meta:creation-date>
    <dc:creator>Generated</dc:creator>
    <dc:date>2026-09-05T07::37:17</dc:date>
    <dc:language>en-US</dc:language>
    <meta:editing-cycles>1</meta:editing-cycles>
    <meta:editing-duration>PT0S</meta:editing-duration>
    <dc:title>module_activite:comment_saisir_une_activite</dc:title>
  </office:meta>
</office:document-meta>
</file>