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123bd62582784ad1a7161614b6295d.png"/>
  <manifest:file-entry manifest:media-type="image/png" manifest:full-path="Pictures/7bc167fabda8a58000a464f2789d6a3b.png"/>
  <manifest:file-entry manifest:media-type="image/png" manifest:full-path="Pictures/50a184faae9f7a1d9ba9d9dc507b2a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invalider_des_activites"/><text:bookmark-start text:name="__RefHeading___comment_invalider_des_activites_deja_validees_1"/><text:bookmark-start text:name="comment_invalider_des_activites_deja_validees"/>Comment invalider des activités déjà validées ?<text:bookmark-end text:name="__RefHeading___comment_invalider_des_activites_deja_validees_1"/><text:bookmark-end text:name="comment_invalider_des_activites_deja_validees"/></text:h>
      <text:p text:style-name="Text_20_body">En tant que valideur activité ou valideur hiérarchique, vous avez la possibilité d'invalider des déclarations d'activités que vous avez déjà validées<text:span text:style-name="Strong_20_Emphasis">. <text:line-break/>


<text:line-break/>
</text:span>1.<text:span text:style-name="Strong_20_Emphasis"> Sélectionnez l'activité que vous souhaitez invalider et cliquez sur la flèche orange correspondante. <text:line-break/>
<text:line-break/>
<draw:frame draw:style-name="media" draw:name="0" text:anchor-type="as-char" draw:z-index="0" svg:width="10.583333333333cm" svg:height="6.2814748201439cm"><draw:image xlink:href="Pictures/a2123bd62582784ad1a7161614b6295d.png" xlink:type="simple" xlink:show="embed" xlink:actuate="onLoad"/></draw:frame>  <text:line-break/>


<text:line-break/>
</text:span>2.<text:span text:style-name="Strong_20_Emphasis"> Une fenêtre pop-up s'affiche. Motivez votre invalidation et cliquez sur “Refuser”. <text:line-break/>
<text:line-break/>

<draw:frame draw:style-name="media" draw:name="1" text:anchor-type="as-char" draw:z-index="1" svg:width="10.583333333333cm" svg:height="2.914688192466cm"><draw:image xlink:href="Pictures/7bc167fabda8a58000a464f2789d6a3b.png" xlink:type="simple" xlink:show="embed" xlink:actuate="onLoad"/></draw:frame>  <text:line-break/>
<text:line-break/>

</text:span>3. <text:span text:style-name="Strong_20_Emphasis">Le statut de l'activité passe en “Invalidée”</text:span>. <text:line-break/>
<text:line-break/>
<draw:frame draw:style-name="media" draw:name="2" text:anchor-type="as-char" draw:z-index="2" svg:width="10.583333333333cm" svg:height="1.7936075322101cm"><draw:image xlink:href="Pictures/50a184faae9f7a1d9ba9d9dc507b2adc.png" xlink:type="simple" xlink:show="embed" xlink:actuate="onLoad"/></draw:frame>  <text:line-break/>
<text:line-break/></text:p>
      <text:p text:style-name="Text_20_body"><draw:frame draw:style-name="PluginODTAutoStyle_Frame_1_text_frame" draw:name="Frame1" text:anchor-type="paragraph" svg:width="433.701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Une fois l'activité invalidée, le déclarant recevra une notification qu'il l'en informera. Il devra corriger l'activité invalidée et l'envoyer de nouveau en validation auprès du valideur qui la invalidé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433.701pt"/>
    </style:style>
    <style:style style:name="odt_auto_style_table_column_1_1" style:family="table-column">
      <style:table-column-properties style:column-width="433.701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15</meta:creation-date>
    <dc:creator>Generated</dc:creator>
    <dc:date>2026-09-05T06::50:15</dc:date>
    <dc:language>en-US</dc:language>
    <meta:editing-cycles>1</meta:editing-cycles>
    <meta:editing-duration>PT0S</meta:editing-duration>
    <dc:title>module_activite:comment_invalider_des_activites</dc:title>
  </office:meta>
</office:document-meta>
</file>