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df7bace71e55c9cf40d7b4e5ef89d9.png"/>
  <manifest:file-entry manifest:media-type="image/png" manifest:full-path="Pictures/516a4a59745eec0550381d305b6d9f47.png"/>
  <manifest:file-entry manifest:media-type="image/png" manifest:full-path="Pictures/796a17c01066fe427f7cf1f39a13cfeb.png"/>
  <manifest:file-entry manifest:media-type="image/png" manifest:full-path="Pictures/d5274c9a6de0b24efaf3671cf0b68778.png"/>
  <manifest:file-entry manifest:media-type="image/png" manifest:full-path="Pictures/34d27e40dca30fa569791c57c6dd4794.png"/>
  <manifest:file-entry manifest:media-type="image/png" manifest:full-path="Pictures/21e86405ee0e56234c58a12fb231decd.png"/>
  <manifest:file-entry manifest:media-type="image/png" manifest:full-path="Pictures/fcec4195421fcd16366f5c92f5550dcd.png"/>
  <manifest:file-entry manifest:media-type="image/png" manifest:full-path="Pictures/3b93195d38cdc7b71c4a589abc94c3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activite:comment_extraire_activites_declarant"/><text:bookmark-start text:name="__RefHeading___comment_extraire_les_feuilles_d_activites_des_declarants_de_mon_perimetre_en_tant_que_valideur_1"/><text:bookmark-start text:name="comment_extraire_les_feuilles_d_activites_des_declarants_de_mon_perimetre_en_tant_que_valideur"/>Comment extraire les feuilles d'activités des déclarants de mon périmètre en tant que valideur ?<text:bookmark-end text:name="__RefHeading___comment_extraire_les_feuilles_d_activites_des_declarants_de_mon_perimetre_en_tant_que_valideur_1"/><text:bookmark-end text:name="comment_extraire_les_feuilles_d_activites_des_declarants_de_mon_perimetre_en_tant_que_valideur"/></text:h>
      <text:p text:style-name="Text_20_body">En tant que valideur activité ou valideur hiérarchique, vous avez la possibilité d'extraire les feuilles d'activités des déclarants de votre périmètre.</text:p>
      <text:p text:style-name="Text_20_body"><text:span text:style-name="Strong_20_Emphasis">1.</text:span> Cliquez sur “<text:span text:style-name="Strong_20_Emphasis">Synthèse</text:span>” figurant dans le bandeau de gauche.<text:line-break/></text:p>
      <text:p text:style-name="Text_20_body">La synthèse “<text:span text:style-name="Strong_20_Emphasis">Feuille de temps</text:span>” permet d'obtenir une extraction, sous format PDF, de l'ensemble de ses feuilles de temps d'un déclarant, pour une activité suivie, sur une période de rapport donnée. Un récapitulatif global des temps déclarés sur les activités suivies du déclarant est également disponible dans cette synthèse. <text:line-break/></text:p>
      <text:p text:style-name="Text_20_body"><draw:frame draw:style-name="media" draw:name="  Legend" text:anchor-type="as-char" draw:z-index="0" svg:width="5.2916666666667cm" style:rel-width="100%"><draw:text-box><text:p text:style-name="legendcenter"><draw:frame draw:style-name="media" draw:name=" " text:anchor-type="as-char" draw:z-index="0" svg:width="5.2916666666667cm" style:rel-width="100%" svg:height="9.8465189873418cm" style:rel-height="scale"><draw:image xlink:href="Pictures/e7df7bace71e55c9cf40d7b4e5ef89d9.png" xlink:type="simple" xlink:show="embed" xlink:actuate="onLoad"/></draw:frame>
</text:p></draw:text-box></draw:frame></text:p>
      <text:p text:style-name="Text_20_body"><text:span text:style-name="Strong_20_Emphasis">2.</text:span> Dans l'écran de recherche, filtrez en renseignant le nom de l'activité sur laquelle vous souhaitez extraire les feuilles d'activité. Et cliquez sur “Rechercher”. <text:line-break/></text:p>
      <text:p text:style-name="Text_20_body"><draw:frame draw:style-name="media" draw:name="1" text:anchor-type="as-char" draw:z-index="1" svg:width="15.875cm" svg:height="5.8486842105263cm"><draw:image xlink:href="Pictures/516a4a59745eec0550381d305b6d9f47.png" xlink:type="simple" xlink:show="embed" xlink:actuate="onLoad"/></draw:frame><text:line-break/></text:p>
      <text:p text:style-name="Text_20_body"><text:span text:style-name="Strong_20_Emphasis">3.</text:span> Cochez l'activité concernée dans le résultat de la recherche en bas de page et cliquez sur “Suivant”. <text:line-break/></text:p>
      <text:p text:style-name="Text_20_body"><draw:frame draw:style-name="media" draw:name="2" text:anchor-type="as-char" draw:z-index="2" svg:width="15.875cm" svg:height="2.583970323741cm"><draw:image xlink:href="Pictures/796a17c01066fe427f7cf1f39a13cfeb.png" xlink:type="simple" xlink:show="embed" xlink:actuate="onLoad"/></draw:frame><text:line-break/></text:p>
      <text:p text:style-name="Text_20_body"><text:span text:style-name="Strong_20_Emphasis">4.</text:span> Choisir dans le menu déroulant la période de rapport sur laquelle vous souhaitez extraire les feuilles d'activité. Puis cliquez sur “Suivant”. <text:line-break/></text:p>
      <text:p text:style-name="Text_20_body"><draw:frame draw:style-name="media" draw:name="3" text:anchor-type="as-char" draw:z-index="3" svg:width="15.875cm" svg:height="5.8567961165049cm"><draw:image xlink:href="Pictures/d5274c9a6de0b24efaf3671cf0b68778.png" xlink:type="simple" xlink:show="embed" xlink:actuate="onLoad"/></draw:frame></text:p>
      <text:p text:style-name="Text_20_body"><text:span text:style-name="Strong_20_Emphasis">5.</text:span> Choisir dans le menu déroulant le déclarant pour lequel vous souhaitez extraire les feuilles d'activité. Puis le(s) unité(s) de mesure souhaité(s) (heures, jours, personnes/mois). <text:line-break/></text:p>
      <text:p text:style-name="Text_20_body"><draw:frame draw:style-name="media" draw:name="4" text:anchor-type="as-char" draw:z-index="4" svg:width="10.583333333333cm" svg:height="7.9778944020356cm"><draw:image xlink:href="Pictures/34d27e40dca30fa569791c57c6dd4794.png" xlink:type="simple" xlink:show="embed" xlink:actuate="onLoad"/></draw:frame></text:p>
      <text:p text:style-name="Text_20_body"><text:span text:style-name="Strong_20_Emphasis">6.</text:span> Cliquez sur “Exporter”. <text:line-break/></text:p>
      <text:p text:style-name="Text_20_body"><draw:frame draw:style-name="media" draw:name="5" text:anchor-type="as-char" draw:z-index="5" svg:width="15.875cm" svg:height="5.7355984340045cm"><draw:image xlink:href="Pictures/21e86405ee0e56234c58a12fb231decd.png" xlink:type="simple" xlink:show="embed" xlink:actuate="onLoad"/></draw:frame></text:p>
      <text:p text:style-name="Text_20_body"><text:span text:style-name="Strong_20_Emphasis">7.</text:span> La synthèse débutant par le récapitulatif suivi des feuilles d'activités mensuelles de la période de rapport selectionnée est téléchargeable.<text:line-break/></text:p>
      <text:p text:style-name="Text_20_body"><draw:frame draw:style-name="media" draw:name="6" text:anchor-type="as-char" draw:z-index="6" svg:width="10.583333333333cm" svg:height="6.7733333333333cm"><draw:image xlink:href="Pictures/fcec4195421fcd16366f5c92f5550dcd.png" xlink:type="simple" xlink:show="embed" xlink:actuate="onLoad"/></draw:frame> <text:line-break/></text:p>
      <text:p text:style-name="Text_20_body"><draw:frame draw:style-name="media" draw:name="7" text:anchor-type="as-char" draw:z-index="7" svg:width="10.583333333333cm" svg:height="11.41339869281cm"><draw:image xlink:href="Pictures/3b93195d38cdc7b71c4a589abc94c3b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4T22::47:54</meta:creation-date>
    <dc:creator>Generated</dc:creator>
    <dc:date>2026-08-14T22::47:54</dc:date>
    <dc:language>en-US</dc:language>
    <meta:editing-cycles>1</meta:editing-cycles>
    <meta:editing-duration>PT0S</meta:editing-duration>
    <dc:title>module_activite:comment_extraire_activites_declarant</dc:title>
  </office:meta>
</office:document-meta>
</file>