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3044a9de0e87fe870a7cf6107a9a9f4.png"/>
  <manifest:file-entry manifest:media-type="image/png" manifest:full-path="Pictures/a9e2285f6d32e842356254f2933f2555.png"/>
  <manifest:file-entry manifest:media-type="image/png" manifest:full-path="Pictures/00a4f51b2bf67551ab413ae58c0ec3c1.png"/>
  <manifest:file-entry manifest:media-type="image/png" manifest:full-path="Pictures/a33411f45349f7e70afd9b651cdda9a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cueil"/><text:bookmark-start text:name="__RefHeading___bienvenue_dans_l_espace_des_supports_d_agate-tempo_1"/><text:bookmark-start text:name="bienvenue_dans_l_espace_des_supports_d_agate-tempo"/>Bienvenue dans l’espace des supports d'Agate-Tempo<text:bookmark-end text:name="__RefHeading___bienvenue_dans_l_espace_des_supports_d_agate-tempo_1"/><text:bookmark-end text:name="bienvenue_dans_l_espace_des_supports_d_agate-tempo"/></text:h>
      <text:p text:style-name="Text_20_body">Cet espace permet d'accéder à la <text:span text:style-name="Strong_20_Emphasis">documentation</text:span> <text:span text:style-name="Strong_20_Emphasis">en ligne</text:span> ou saisir <text:span text:style-name="Strong_20_Emphasis">une demande d’assistance</text:span>.</text:p>
      <text:h text:style-name="Heading_20_2" text:outline-level="2"><text:bookmark-start text:name="__RefHeading___selectionnez_le_module_souhaite_2"/><text:bookmark-start text:name="selectionnez_le_module_souhaite"/>Sélectionnez le module souhaité :<text:bookmark-end text:name="__RefHeading___selectionnez_le_module_souhaite_2"/><text:bookmark-end text:name="selectionnez_le_module_souhaite"/></text:h>
      <text:p text:style-name="Text_20_body"><draw:a xlink:type="simple" xlink:href="https://cnrs-manuels.ohris.info/doku.php/module_conges:assitance_module_absences"><draw:frame draw:style-name="media" draw:name="0" text:anchor-type="as-char" draw:z-index="0" svg:width="6.35cm" style:rel-width="100%" svg:height="6.3235416666667cm" style:rel-height="scale"><draw:image xlink:href="Pictures/a3044a9de0e87fe870a7cf6107a9a9f4.png" xlink:type="simple" xlink:show="embed" xlink:actuate="onLoad"/></draw:frame></draw:a><draw:a xlink:type="simple" xlink:href="https://cnrs-manuels.ohris.info/doku.php/module_temps:assitance_module_temps"><draw:frame draw:style-name="media" draw:name="1" text:anchor-type="as-char" draw:z-index="1" svg:width="6.35cm" style:rel-width="100%" svg:height="6.3235416666667cm" style:rel-height="scale"><draw:image xlink:href="Pictures/a9e2285f6d32e842356254f2933f2555.png" xlink:type="simple" xlink:show="embed" xlink:actuate="onLoad"/></draw:frame></draw:a><draw:a xlink:type="simple" xlink:href="https://cnrs-manuels.ohris.info/doku.php/module_cet:assitance_module_cet"><draw:frame draw:style-name="media" draw:name="2" text:anchor-type="as-char" draw:z-index="2" svg:width="6.35cm" style:rel-width="100%" svg:height="6.3235416666667cm" style:rel-height="scale"><draw:image xlink:href="Pictures/00a4f51b2bf67551ab413ae58c0ec3c1.png" xlink:type="simple" xlink:show="embed" xlink:actuate="onLoad"/></draw:frame></draw:a><draw:a xlink:type="simple" xlink:href="https://cnrs-manuels.ohris.info/doku.php/module_activites:assitance_module_activites"><draw:frame draw:style-name="media" draw:name="3" text:anchor-type="as-char" draw:z-index="3" svg:width="6.35cm" style:rel-width="100%" svg:height="6.3235416666667cm" style:rel-height="scale"><draw:image xlink:href="Pictures/a33411f45349f7e70afd9b651cdda9ac.png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10::36:41</meta:creation-date>
    <dc:creator>Generated</dc:creator>
    <dc:date>2026-09-06T10::36:41</dc:date>
    <dc:language>en-US</dc:language>
    <meta:editing-cycles>1</meta:editing-cycles>
    <meta:editing-duration>PT0S</meta:editing-duration>
    <dc:title>accueil</dc:title>
  </office:meta>
</office:document-meta>
</file>